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ades:ressources"/><text:bookmark-start text:name="__RefHeading___ressources_pour_les_balades_1"/><text:bookmark-start text:name="ressources_pour_les_balades"/>Ressources pour les balades<text:bookmark-end text:name="__RefHeading___ressources_pour_les_balades_1"/><text:bookmark-end text:name="ressources_pour_les_balades"/></text:h>
      <text:p text:style-name="Text_20_body">Une liste, sûrement non exhaustive, de sites que j'utilise pour trouver des idées de balades, de trucs à voir, souvent en rapport avec le patrimoine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Ça vient, ça vient…</text:p></table:table-cell></table:table-row></table:table></draw:text-box></draw:frame></text:p>
      <text:p text:style-name="Text_20_body"><text:a xlink:type="simple" xlink:href="https://www.lieux-insolites.fr/" text:style-name="Internet_20_link" text:visited-style-name="Visited_20_Internet_20_Link">https://www.lieux-insolites.fr/</text:a></text:p>
      <text:p text:style-name="Text_20_body"><text:a xlink:type="simple" xlink:href="http://www.t4t35.fr/" text:style-name="Internet_20_link" text:visited-style-name="Visited_20_Internet_20_Link">http://www.t4t35.fr/</text:a></text:p>
      <text:p text:style-name="Text_20_body"><text:a xlink:type="simple" xlink:href="http://megalithes-breton.fr/accueil_dpt.php" text:style-name="Internet_20_link" text:visited-style-name="Visited_20_Internet_20_Link">http://megalithes-breton.fr/accueil_dpt.php</text:a></text:p>
      <text:p text:style-name="Text_20_body"><text:a xlink:type="simple" xlink:href="http://www.megaliths.co.uk/" text:style-name="Internet_20_link" text:visited-style-name="Visited_20_Internet_20_Link">http://www.megaliths.co.uk/</text:a></text:p>
      <text:p text:style-name="Text_20_body"><text:a xlink:type="simple" xlink:href="https://www.megalithic.co.uk/index.php" text:style-name="Internet_20_link" text:visited-style-name="Visited_20_Internet_20_Link">https://www.megalithic.co.uk/index.php</text:a></text:p>
      <text:p text:style-name="Text_20_body"><text:a xlink:type="simple" xlink:href="https://www.geocaching.com/" text:style-name="Internet_20_link" text:visited-style-name="Visited_20_Internet_20_Link">https://www.geocaching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04:14</meta:creation-date>
    <dc:creator>Generated</dc:creator>
    <dc:date>2026-09-06T15::04:14</dc:date>
    <dc:language>en-US</dc:language>
    <meta:editing-cycles>1</meta:editing-cycles>
    <meta:editing-duration>PT0S</meta:editing-duration>
    <dc:title>balades:ressources</dc:title>
  </office:meta>
</office:document-meta>
</file>