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5c5b79c824dd736914c09bd553acb13.png"/>
  <manifest:file-entry manifest:media-type="image/png" manifest:full-path="Pictures/01fa70052f75dae0d500d051eafdec9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motique:homeassistant:hacs"/><text:bookmark-start text:name="__RefHeading___installer_hacs_1"/><text:bookmark-start text:name="installer_hacs"/>Installer HACS<text:bookmark-end text:name="__RefHeading___installer_hacs_1"/><text:bookmark-end text:name="installer_hacs"/></text:h>
      <text:p text:style-name="Text_20_body"><text:span text:style-name="Strong_20_Emphasis"><text:a xlink:type="simple" xlink:href="https://hacs.xyz" text:style-name="Internet_20_link" text:visited-style-name="Visited_20_Internet_20_Link">HACS</text:a></text:span>, ou Home Assistant Community Store, est un système de gestion de plugin complémentaire aux add-on proposés par Home Assistant. Dans notre cas il permettra, par exemple, d'installer simplement Local Tuya.</text:p>
      <text:p text:style-name="Text_20_body">Le seul pré-requis chiant de HACS est qu'il faut posséder un compte Github…</text:p>
      <text:h text:style-name="Heading_20_2" text:outline-level="2"><text:bookmark-start text:name="__RefHeading___activation_mode_avance_2"/><text:bookmark-start text:name="activation_mode_avance"/>Activation mode avancé<text:bookmark-end text:name="__RefHeading___activation_mode_avance_2"/><text:bookmark-end text:name="activation_mode_avance"/></text:h>
      <text:p text:style-name="Text_20_body">Pour pouvoir installer les pré-requis à HACS il faut passer HA en mode avancé.</text:p>
      <text:p text:style-name="Text_20_body">Aller sur le profil utilisateur &gt; et cocher Mode avancé.</text:p>
      <text:p text:style-name="Text_20_body"><draw:frame draw:style-name="mediacenter" draw:name="0" text:anchor-type="paragraph" draw:z-index="0" svg:width="10.583333333333cm" svg:height="7.7306241426612cm"><draw:image xlink:href="Pictures/35c5b79c824dd736914c09bd553acb13.png" xlink:type="simple" xlink:show="embed" xlink:actuate="onLoad"/></draw:frame></text:p>
      <text:h text:style-name="Heading_20_2" text:outline-level="2"><text:bookmark-start text:name="__RefHeading___installer_ssh_3"/><text:bookmark-start text:name="installer_ssh"/>Installer SSH<text:bookmark-end text:name="__RefHeading___installer_ssh_3"/><text:bookmark-end text:name="installer_ssh"/></text:h>
      <text:p text:style-name="Text_20_body">Par défaut SSH n'est pas installé sur HA.</text:p>
      <text:p text:style-name="Text_20_body">Aller dans Paramètres &gt; Modules complémentaires &gt; Boutiques de modules complémentaires et chercher SSH. </text:p>
      <text:p text:style-name="Text_20_body">Installer Terminal &amp; SSH puis le Démarrer. </text:p>
      <text:p text:style-name="Text_20_body">S'y connecter en cliquant sur Ouvrir l'interface utilisateur web et lancer la commande suivant : 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wget -O - https://get.hacs.xyz | bash -</text:p>
          </table:table-cell>
        </table:table-row>
      </table:table>
      <text:p text:style-name="Text_20_body">Redémarrer Home Assistant.</text:p>
      <text:h text:style-name="Heading_20_2" text:outline-level="2"><text:bookmark-start text:name="__RefHeading___activer_hacs_4"/><text:bookmark-start text:name="activer_hacs"/>Activer HACS<text:bookmark-end text:name="__RefHeading___activer_hacs_4"/><text:bookmark-end text:name="activer_hacs"/></text:h>
      <text:p text:style-name="Text_20_body">Aller dans Paramètres &gt; Appareils et services.</text:p>
      <text:p text:style-name="Text_20_body">Cliquer sur Ajouter une intégration et recherche HACS.</text:p>
      <text:p text:style-name="Text_20_body"><draw:frame draw:style-name="mediacenter" draw:name="1" text:anchor-type="paragraph" draw:z-index="1" svg:width="10.583333333333cm" svg:height="7.7306241426612cm"><draw:image xlink:href="Pictures/01fa70052f75dae0d500d051eafdec95.png" xlink:type="simple" xlink:show="embed" xlink:actuate="onLoad"/></draw:frame></text:p>
      <text:p text:style-name="Text_20_body">Cocher toutes les cases sauf la dernière (<text:span text:style-name="Emphasis">Enable experimental features, this is what eventually will become HACS 2.0.0, if you enable it now you do not need to do anything when 2.0.0 is released</text:span>) et valider.</text:p>
      <text:p text:style-name="Text_20_body">Il va falloir vous connecter à Github et saisir le code fourni.</text:p>
      <text:p text:style-name="Text_20_body">HACS est installé et se retrouve maintenant dans le menu latéra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7::25:36</meta:creation-date>
    <dc:creator>Generated</dc:creator>
    <dc:date>2026-09-06T17::25:36</dc:date>
    <dc:language>en-US</dc:language>
    <meta:editing-cycles>1</meta:editing-cycles>
    <meta:editing-duration>PT0S</meta:editing-duration>
    <dc:title>domotique:homeassistant:hacs</dc:title>
  </office:meta>
</office:document-meta>
</file>