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motique:homeassistant:localtuya"/><text:bookmark-start text:name="__RefHeading___installer_local_tuya_1"/><text:bookmark-start text:name="installer_local_tuya"/>Installer Local Tuya<text:bookmark-end text:name="__RefHeading___installer_local_tuya_1"/><text:bookmark-end text:name="installer_local_tuya"/></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 cours de rédaction, c'est un bordel…</text:p></table:table-cell></table:table-row></table:table></draw:text-box></draw:frame></text:p>
      <text:p text:style-name="Text_20_body"><text:span text:style-name="Strong_20_Emphasis"><text:a xlink:type="simple" xlink:href="https://github.com/rospogrigio/localtuya" text:style-name="Internet_20_link" text:visited-style-name="Visited_20_Internet_20_Link">Local Tuya</text:a></text:span> est un appareil qui permet d'utiliser les appareils basés sur les solutions Tuya de façon locale, sans accès internet.</text:p>
      <text:p text:style-name="Text_20_body">Pré-requis : <text:a xlink:type="simple" xlink:href="https://wiki.erreur503.xyz/doku.php?id=domotique:homeassistant:hacs" text:style-name="Internet_20_link" text:visited-style-name="Visited_20_Internet_20_Link">avoir installé HACS</text:a>.</text:p>
      <text:h text:style-name="Heading_20_2" text:outline-level="2"><text:bookmark-start text:name="__RefHeading___installation_par_hacs_2"/><text:bookmark-start text:name="installation_par_hacs"/>Installation par HACS<text:bookmark-end text:name="__RefHeading___installation_par_hacs_2"/><text:bookmark-end text:name="installation_par_hacs"/></text:h>
      <text:p text:style-name="Text_20_body">Dans HACS cliquer sur Intégrations &gt; Explorer et télécharger des dépôts et chercher Local Tuya. Cliquer sur Télécharger.</text:p>
      <text:h text:style-name="Heading_20_2" text:outline-level="2"><text:bookmark-start text:name="__RefHeading___parametrer_local_tuya_3"/><text:bookmark-start text:name="parametrer_local_tuya"/>Paramétrer Local Tuya<text:bookmark-end text:name="__RefHeading___parametrer_local_tuya_3"/><text:bookmark-end text:name="parametrer_local_tuya"/></text:h>
      <text:p text:style-name="Text_20_body">C'est maintenant que l'on va rigoler…</text:p>
      <text:h text:style-name="Heading_20_1" text:outline-level="1"><text:bookmark-start text:name="__RefHeading___obtenir_une_clef_d_api_tuya_4"/><text:bookmark-start text:name="obtenir_une_clef_d_api_tuya"/>Obtenir une clef d'API Tuya<text:bookmark-end text:name="__RefHeading___obtenir_une_clef_d_api_tuya_4"/><text:bookmark-end text:name="obtenir_une_clef_d_api_tuya"/></text:h>
      <text:p text:style-name="Text_20_body">Si l'objectif de Local Tuya est de permettre d'utiliser les appareils connectés sans connexion internet, il est tout de même nécessaire d'avoir enregistré les appareils sur l'application Tuya. Passer par l'API de développement de Tuya va permettre de récupérer tous les identifiants des appareils. IL y aurait d'autres moyens mais je n'ai pas creusé, ni trop compris.</text:p>
      <text:p text:style-name="Text_20_body">Il faut donc créer un compte sur <text:a xlink:type="simple" xlink:href="https://iot.tuya.com/" text:style-name="Internet_20_link" text:visited-style-name="Visited_20_Internet_20_Link">https://iot.tuya.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7:39</meta:creation-date>
    <dc:creator>Generated</dc:creator>
    <dc:date>2026-09-06T20::07:39</dc:date>
    <dc:language>en-US</dc:language>
    <meta:editing-cycles>1</meta:editing-cycles>
    <meta:editing-duration>PT0S</meta:editing-duration>
    <dc:title>domotique:homeassistant:localtuya</dc:title>
  </office:meta>
</office:document-meta>
</file>