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7c5122080c62ee71e32d384c3b0e1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motique:homeassistant:proxmox"/><text:bookmark-start text:name="__RefHeading___installation_sous_proxmox_1"/><text:bookmark-start text:name="installation_sous_proxmox"/>Installation sous Proxmox<text:bookmark-end text:name="__RefHeading___installation_sous_proxmox_1"/><text:bookmark-end text:name="installation_sous_proxmox"/></text:h>
      <text:p text:style-name="Text_20_body">Procédure basée sur Proxmox 8.2.4</text:p>
      <text:p text:style-name="Text_20_body">Si Home Assistant tourne sous Raspberry Pi, je voulais réaliser mes tests sur une solution de virtualisation pour simplifier les snapshots et les sauvegardes. Étant habitué à travailler sous <text:a xlink:type="simple" xlink:href="https://www.proxmox.com/" text:style-name="Internet_20_link" text:visited-style-name="Visited_20_Internet_20_Link">Proxmox</text:a> au travail je me suis naturellement tourné vers cette (super) solution.</text:p>
      <text:p text:style-name="Text_20_body">Petit problème matériel, je n'ai pas grand chose pour faire tourner une serveur actuellement. J'ai donc installé Proxmox sur un NUC équipé d'un Intel Celeron J3455 et de 2Go de RAM. Plus que limite mais ça fonctionne.</text:p>
      <text:p text:style-name="Text_20_body">Toutefois si je mets réellement HaOS en prod, j'utiliserais sûrement un Raspberry Pi ou autre SBC basse consommation.</text:p>
      <text:h text:style-name="Heading_20_2" text:outline-level="2"><text:bookmark-start text:name="__RefHeading___recuperation_de_l_image_disque_2"/><text:bookmark-start text:name="recuperation_de_l_image_disque"/>Récupération de l'image disque<text:bookmark-end text:name="__RefHeading___recuperation_de_l_image_disque_2"/><text:bookmark-end text:name="recuperation_de_l_image_disque"/></text:h>
      <text:p text:style-name="Text_20_body">Home Assistant propose de télécharger une image disque au format qcow2 sur la page des plate-formes alternatives : <text:a xlink:type="simple" xlink:href="https://www.home-assistant.io/installation/alternative" text:style-name="Internet_20_link" text:visited-style-name="Visited_20_Internet_20_Link">https://www.home-assistant.io/installation/alternative</text:a></text:p>
      <text:p text:style-name="Text_20_body">Télécharger l'image dans un emplacement défini sur Proxmox puis la décompresser : </text:p>
      <table:table table:style-name="Table">
        <table:table-column table:style-name="odt_auto_style_table_column_1_1"/>
        <table:table-row>
          <table:table-cell office:value-type="string" table:style-name="tablecell">
            <text:p text:style-name="Preformatted_20_Text">wget https://github.com/home-assistant/operating-system/releases/download/xx.x/haos_ova-xx.x.qcow2.xz<text:line-break/>xz --decompress haos_ova-xx.x.qcow2.xzun</text:p>
          </table:table-cell>
        </table:table-row>
      </table:table>
      <text:h text:style-name="Heading_20_2" text:outline-level="2"><text:bookmark-start text:name="__RefHeading___creation_de_la_vm_3"/><text:bookmark-start text:name="creation_de_la_vm"/>Création de la VM<text:bookmark-end text:name="__RefHeading___creation_de_la_vm_3"/><text:bookmark-end text:name="creation_de_la_vm"/></text:h>
      <text:p text:style-name="Text_20_body">Créer une nouvelle VM avec les options suivantes : 
<text:span text:style-name="Strong_20_Emphasis">General</text:span></text:p>
      <text:list text:style-name="List_20_1" text:continue-numbering="false">
        <text:list-item>
          <text:p text:style-name="List_20_1_Content_First"> VM ID : l'ID de la VM</text:p>
        </text:list-item>
        <text:list-item>
          <text:p text:style-name="List_20_1_Content_Last"> Name : le nom de la VM</text:p>
        </text:list-item>
      </text:list>
      <text:p text:style-name="Text_20_body"><text:span text:style-name="Strong_20_Emphasis">OS</text:span></text:p>
      <text:list text:style-name="List_20_1" text:continue-numbering="false">
        <text:list-item>
          <text:p text:style-name="List_20_1_Content_First"> Cocher Do not use any media</text:p>
        </text:list-item>
        <text:list-item>
          <text:p text:style-name="List_20_1_Content_Last"> Guest OS : Linux / 6.x - 2.6 Kernel</text:p>
        </text:list-item>
      </text:list>
      <text:p text:style-name="Text_20_body"><text:span text:style-name="Strong_20_Emphasis">System</text:span></text:p>
      <text:list text:style-name="List_20_1" text:continue-numbering="false">
        <text:list-item>
          <text:p text:style-name="List_20_1_Content_First"> Machine : q35</text:p>
        </text:list-item>
        <text:list-item>
          <text:p text:style-name="List_20_1_Content"> BIOS : OVMF (UEFI)</text:p>
        </text:list-item>
        <text:list-item>
          <text:p text:style-name="List_20_1_Content"> EFI Storage : placer le volume sur le storage qui va accueillir le disque de la VM.</text:p>
        </text:list-item>
        <text:list-item>
          <text:p text:style-name="List_20_1_Content"> Pre-Enroll keys : décocher</text:p>
        </text:list-item>
        <text:list-item>
          <text:p text:style-name="List_20_1_Content_Last"> SCSI Contoller : je mets VirtIO SCSI mais VirtIOSCSI Single doit fonctionner.</text:p>
        </text:list-item>
      </text:list>
      <text:p text:style-name="Text_20_body"><text:span text:style-name="Strong_20_Emphasis">Disks</text:span></text:p>
      <text:list text:style-name="List_20_1" text:continue-numbering="false">
        <text:list-item>
          <text:p text:style-name="LastListParagraph_List_20_1_Content_First"> Supprimer le disque présent.</text:p>
        </text:list-item>
      </text:list>
      <text:p text:style-name="Text_20_body"><text:span text:style-name="Strong_20_Emphasis">CPU</text:span></text:p>
      <text:list text:style-name="List_20_1" text:continue-numbering="false">
        <text:list-item>
          <text:p text:style-name="LastListParagraph_List_20_1_Content_First"> 2 cœurs minimum sont recommandés, 4 si possible.</text:p>
        </text:list-item>
      </text:list>
      <text:p text:style-name="Text_20_body"><text:span text:style-name="Strong_20_Emphasis">Memory</text:span></text:p>
      <text:list text:style-name="List_20_1" text:continue-numbering="false">
        <text:list-item>
          <text:p text:style-name="LastListParagraph_List_20_1_Content_First"> 4Go de RAM sont recommandés, plus si possible. Je tourne sur 1Go et ça rame.</text:p>
        </text:list-item>
      </text:list>
      <text:p text:style-name="Text_20_body"><text:span text:style-name="Strong_20_Emphasis">Network</text:span></text:p>
      <text:list text:style-name="List_20_1" text:continue-numbering="false">
        <text:list-item>
          <text:p text:style-name="LastListParagraph_List_20_1_Content_First"> Sélectionnez votre interface réseau, entrez vos VLAN. De base il s'agit de vmbr0.</text:p>
        </text:list-item>
      </text:list>
      <text:h text:style-name="Heading_20_2" text:outline-level="2"><text:bookmark-start text:name="__RefHeading___importation_du_disque_4"/><text:bookmark-start text:name="importation_du_disque"/>Importation du disque<text:bookmark-end text:name="__RefHeading___importation_du_disque_4"/><text:bookmark-end text:name="importation_du_disque"/></text:h>
      <table:table table:style-name="Table">
        <table:table-column table:style-name="odt_auto_style_table_column_2_1"/>
        <table:table-row>
          <table:table-cell office:value-type="string" table:style-name="tablecell">
            <text:p text:style-name="Preformatted_20_Text">qm importdisk ID_VM haos_ova-xx.x.qcow2 local-lvm</text:p>
          </table:table-cell>
        </table:table-row>
      </table:table>
      <text:p text:style-name="Text_20_body">où ID_VM est le numéro de la VM et local-lvm le nom de votre volume lvm-thin (ou lvm, vous faites ce que vous voulez). Un volume de 32Gb va être restauré.</text:p>
      <text:h text:style-name="Heading_20_2" text:outline-level="2"><text:bookmark-start text:name="__RefHeading___demarrage_de_la_vm_5"/><text:bookmark-start text:name="demarrage_de_la_vm"/>Démarrage de la VM<text:bookmark-end text:name="__RefHeading___demarrage_de_la_vm_5"/><text:bookmark-end text:name="demarrage_de_la_vm"/></text:h>
      <text:p text:style-name="Text_20_body">Dans l'interface web de Proxmox, se rendre dans l'onglet <text:span text:style-name="Strong_20_Emphasis">Hardware</text:span> et assigner disque. Il doit apparaître en tant que Unused Disk 0. Double cliquer dessus et cliquer sur Add.</text:p>
      <text:p text:style-name="Text_20_body">Dans l'onglet <text:span text:style-name="Strong_20_Emphasis">Options</text:span> double cliquer sur Boot Order, cocher le disque scsi0 et le remonter en première position.</text:p>
      <text:p text:style-name="Text_20_body">Démarrer la VM et lorsque indiqué sur connecter sur <text:a xlink:type="simple" xlink:href="https://homeassistant.local:8123/" text:style-name="Internet_20_link" text:visited-style-name="Visited_20_Internet_20_Link">https://homeassistant.local:8123/</text:a> ou <text:a xlink:type="simple" xlink:href="http://IP_DE_LA_VM:8123" text:style-name="Internet_20_link" text:visited-style-name="Visited_20_Internet_20_Link">http://IP_DE_LA_VM:8123</text:a></text:p>
      <text:p text:style-name="Text_20_body"><draw:frame draw:style-name="mediacenter" draw:name="0" text:anchor-type="paragraph" draw:z-index="0" svg:width="14.12875cm" svg:height="11.826875cm"><draw:image xlink:href="Pictures/107c5122080c62ee71e32d384c3b0e1c.png" xlink:type="simple" xlink:show="embed" xlink:actuate="onLoad"/></draw:frame></text:p>
      <text:p text:style-name="Text_20_body">La suite de l'installation va se dérouler et peut prendre jusqu'à une vingtaine de minutes.</text:p>
      <text:p text:style-name="Text_20_body">Si tout se passe bien, votre HaOS est prê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4::38:24</meta:creation-date>
    <dc:creator>Generated</dc:creator>
    <dc:date>2026-08-23T04::38:24</dc:date>
    <dc:language>en-US</dc:language>
    <meta:editing-cycles>1</meta:editing-cycles>
    <meta:editing-duration>PT0S</meta:editing-duration>
    <dc:title>domotique:homeassistant:proxmox</dc:title>
  </office:meta>
</office:document-meta>
</file>