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48e62e20eb8aa392fc355d61d7b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domotique"/><text:bookmark-start text:name="__RefHeading___projet_domotique_1"/><text:bookmark-start text:name="projet_domotique"/>Projet domotique<text:bookmark-end text:name="__RefHeading___projet_domotique_1"/><text:bookmark-end text:name="projet_domotique"/></text:h>
      <text:p text:style-name="Text_20_body">Depuis février 2022 nous sommes propriétaires d'une charmante maison de stylé néo-bretonne en centre Bretagne. Rénovée et équipée par les anciens propriétaires. Pour ajouter un peu de lol à tout cela, je me suis lancé dans l'idée de domotiser tout ça sans passer par les GAFAM. </text:p>
      <text:p text:style-name="Text_20_body">Je vais essayer de tenir ici une page pour partager l'idée du projet, des recherches menées et de l'installati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n cours de rédaction</text:p></table:table-cell></table:table-row></table:table></draw:text-box></draw:frame></text:p>
      <text:h text:style-name="Heading_20_2" text:outline-level="2"><text:bookmark-start text:name="__RefHeading___les_idees_2"/><text:bookmark-start text:name="les_idees"/>Les idées<text:bookmark-end text:name="__RefHeading___les_idees_2"/><text:bookmark-end text:name="les_idees"/></text:h>
      <text:p text:style-name="Text_20_body">De base, l'idée était juste de pouvoir automatiser l'ouverture et la fermeture des volets électriques. Mais en fouillant un paquet d'idées : </text:p>
      <text:list text:style-name="List_20_1" text:continue-numbering="false">
        <text:list-item>
          <text:p text:style-name="List_20_1_Content_First"> Gestion automatique des volets électriques</text:p>
        </text:list-item>
        <text:list-item>
          <text:p text:style-name="List_20_1_Content"> Surveillance de la chaudière à fioul</text:p>
        </text:list-item>
        <text:list-item>
          <text:p text:style-name="List_20_1_Content"> Gestion des luminaires</text:p>
        </text:list-item>
        <text:list-item>
          <text:p text:style-name="List_20_1_Content"> Surveillance de la qualité de l'air</text:p>
        </text:list-item>
        <text:list-item>
          <text:p text:style-name="List_20_1_Content_Last"> Affichage sur un écran e-ink / une liseuse en rab</text:p>
        </text:list-item>
      </text:list>
      <text:h text:style-name="Heading_20_2" text:outline-level="2"><text:bookmark-start text:name="__RefHeading___la_pratique_-_homeassistant_3"/><text:bookmark-start text:name="la_pratique_-_homeassistant"/>La pratique - HomeAssistant<text:bookmark-end text:name="__RefHeading___la_pratique_-_homeassistant_3"/><text:bookmark-end text:name="la_pratique_-_homeassistant"/></text:h>
      <text:p text:style-name="Text_20_body"><draw:frame draw:style-name="mediacenter" draw:name="0" text:anchor-type="paragraph" draw:z-index="0" svg:width="102.92291666667cm" svg:height="21.193125cm"><draw:image xlink:href="Pictures/ead48e62e20eb8aa392fc355d61d7b3d.png" xlink:type="simple" xlink:show="embed" xlink:actuate="onLoad"/></draw:frame></text:p>
      <text:p text:style-name="Text_20_body">En août 2024 je me suis fait avoir par une offre d'appel dans un magasin Action, parti acheter un truc je suis sorti avec une caméra et une lampe connecté de la marque LSC Smart Connect qui s'avèrent être du matériel de la marque Tuya repackagés et gérable sous Home Assistant. Depuis le temps que cette solution m'intéressait, c'était l'occasion pour pas trop cher.</text:p>
      <text:list text:style-name="List_20_1" text:continue-numbering="false">
        <text:list-item>
          <text:p text:style-name="List_20_1_Content_First"> <text:a xlink:type="simple" xlink:href="https://wiki.erreur503.xyz/doku.php?id=domotique:homeassistant:proxmox" text:style-name="Internet_20_link" text:visited-style-name="Visited_20_Internet_20_Link">Installation sous Proxmox</text:a></text:p>
        </text:list-item>
        <text:list-item>
          <text:p text:style-name="List_20_1_Content"> <text:a xlink:type="simple" xlink:href="https://wiki.erreur503.xyz/doku.php?id=domotique:homeassistant:tuya" text:style-name="Internet_20_link" text:visited-style-name="Visited_20_Internet_20_Link">Ajout d'appareils LSC / Tuya</text:a></text:p>
        </text:list-item>
        <text:list-item>
          <text:p text:style-name="List_20_1_Content"> <text:a xlink:type="simple" xlink:href="https://wiki.erreur503.xyz/doku.php?id=domotique:homeassistant:hacs" text:style-name="Internet_20_link" text:visited-style-name="Visited_20_Internet_20_Link">Installer HACS</text:a></text:p>
        </text:list-item>
        <text:list-item>
          <text:p text:style-name="List_20_1_Content"> <text:a xlink:type="simple" xlink:href="https://wiki.erreur503.xyz/doku.php?id=domotique:homeassistant:localtuya" text:style-name="Internet_20_link" text:visited-style-name="Visited_20_Internet_20_Link">Installer Local Tuya</text:a></text:p>
        </text:list-item>
        <text:list-item>
          <text:p text:style-name="List_20_1_Content_Last"> <text:a xlink:type="simple" xlink:href="https://wiki.erreur503.xyz/doku.php?id=domotique:homeassistant:lidl-zigbee" text:style-name="Internet_20_link" text:visited-style-name="Visited_20_Internet_20_Link">Paramétrer la passeralle Zigbee LID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2::26:38</meta:creation-date>
    <dc:creator>Generated</dc:creator>
    <dc:date>2026-08-31T02::26:38</dc:date>
    <dc:language>en-US</dc:language>
    <meta:editing-cycles>1</meta:editing-cycles>
    <meta:editing-duration>PT0S</meta:editing-duration>
    <dc:title>informatique:domotique</dc:title>
  </office:meta>
</office:document-meta>
</file>