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git"/><text:bookmark-start text:name="__RefHeading___bloc_note_git_1"/><text:bookmark-start text:name="bloc_note_git"/>Bloc note GIT<text:bookmark-end text:name="__RefHeading___bloc_note_git_1"/><text:bookmark-end text:name="bloc_note_git"/></text:h>
      <text:p text:style-name="Text_20_body">J'ai commencé à utiliser git il y a peu pour stocker et gérer les scripts que je réalise pour mon activité pro. Je vais mettre ici les commandes usuelles que j'ai utilisé.</text:p>
      <text:p text:style-name="Text_20_body"> * <text:a xlink:type="simple" xlink:href="https://tedomum.net/training/git/" text:style-name="Internet_20_link" text:visited-style-name="Visited_20_Internet_20_Link">https://tedomum.net/training/git/</text:a>
 * <text:a xlink:type="simple" xlink:href="https://forge.tedomum.net/help/gitlab-basics/start-using-git.md" text:style-name="Internet_20_link" text:visited-style-name="Visited_20_Internet_20_Link">https://forge.tedomum.net/help/gitlab-basics/start-using-git.md</text:a></text:p>
      <text:h text:style-name="Heading_20_2" text:outline-level="2"><text:bookmark-start text:name="__RefHeading___connexion_en_ssh_sous_windows_2"/><text:bookmark-start text:name="connexion_en_ssh_sous_windows"/>Connexion en SSH sous Windows<text:bookmark-end text:name="__RefHeading___connexion_en_ssh_sous_windows_2"/><text:bookmark-end text:name="connexion_en_ssh_sous_windows"/></text:h>
      <text:p text:style-name="Text_20_body">Tout est volé ici : <text:a xlink:type="simple" xlink:href="https://www.it-connect.fr/comment-generer-une-paire-de-cles-ssh-et-lutiliser-avec-gitlab/" text:style-name="Internet_20_link" text:visited-style-name="Visited_20_Internet_20_Link">https://www.it-connect.fr/comment-generer-une-paire-de-cles-ssh-et-lutiliser-avec-gitlab/</text:a></text:p>
      <text:p text:style-name="Text_20_body">J'utilise le GitLab de Tedomum qui ne propose que l'authentification par SSH. OpenSSH est intégré sous Windows 10 et 11.</text:p>
      <text:p text:style-name="Text_20_body">Générer une clef :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sh-keygen</text:span> <text:span text:style-name="highlight_re5">-t</text:span> ed25519<text:line-break/>Enter <text:span text:style-name="highlight_kw2">file</text:span> <text:span text:style-name="highlight_kw1">in</text:span> <text:span text:style-name="highlight_kw2">which</text:span> to save the key <text:span text:style-name="highlight_br0">(</text:span>C:\Users\utilisateur<text:span text:style-name="highlight_sy0">/</text:span>.ssh<text:span text:style-name="highlight_sy0">/</text:span>id_ed25519<text:span text:style-name="highlight_br0">)</text:span>: C:\Users\utilisateur\.ssh\gittedo<text:line-break/>Enter passphrase <text:span text:style-name="highlight_br0">(</text:span>empty <text:span text:style-name="highlight_kw1">for</text:span> no passphrase<text:span text:style-name="highlight_br0">)</text:span>:<text:line-break/>Enter same passphrase again:<text:line-break/>Your identification has been saved <text:span text:style-name="highlight_kw1">in</text:span> C:\Users\utilisateur\.ssh\gittedo<text:line-break/>Your public key has been saved <text:span text:style-name="highlight_kw1">in</text:span> C:\Users\utilisateur\.ssh\gittedo.pub<text:line-break/>The key fingerprint is:<text:line-break/>SHA256:<text:line-break/>The key<text:span text:style-name="highlight_st_h">'s randomart image is:<text:line-break/>+--[ED25519 256]--+<text:line-break/>|<text:s text:c="2"/>..E<text:s text:c="2"/>.o++.<text:s text:c="2"/>o .|<text:line-break/>| . .. . oo+= o B |<text:line-break/>|<text:s text:c="2"/>.<text:s text:c="2"/>.<text:s text:c="3"/>o+.B *.=|<text:line-break/>|<text:s text:c="7"/>o +.B + =o|<text:line-break/>|<text:s text:c="8"/>S B . . .|<text:line-break/>|<text:s text:c="7"/>+ + = . . |<text:line-break/>|<text:s text:c="8"/>+ + . o<text:s text:c="2"/>|<text:line-break/>|<text:s text:c="7"/>. . o o<text:s text:c="3"/>|<text:line-break/>|<text:s text:c="12"/>. .<text:s text:c="2"/>|<text:line-break/>+----[SHA256]-----+</text:span></text:p>
          </table:table-cell>
        </table:table-row>
      </table:table>
      <text:p text:style-name="Text_20_body">On met la clef dans le presse papier :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cat</text:span> C:\Users\utilisateur\.ssh\gittedo.pub <text:span text:style-name="highlight_sy0">|</text:span> clip</text:p>
          </table:table-cell>
        </table:table-row>
      </table:table>
      <text:p text:style-name="Text_20_body">Ajouter la clef privée : 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ssh<text:span text:style-name="highlight_sy0">-</text:span>add C:\Users\utilisateur\.ssh\gittedo</text:p>
          </table:table-cell>
        </table:table-row>
      </table:table>
      <text:p text:style-name="Text_20_body">Si d'aventure ssh-add ne fonctionne pas, vérifier si le service est bien lancé soit par <text:span text:style-name="Source_20_Text">services.msc</text:span> soit avec les commandes suivantes (voir <text:a xlink:type="simple" xlink:href="https://stackoverflow.com/questions/65741816/error-connecting-to-agent-no-such-file-or-directory-adding-key-to-ssh-agent" text:style-name="Internet_20_link" text:visited-style-name="Visited_20_Internet_20_Link">ce fil sur Stackoverflow</text:a>) :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1"># Active le service</text:span><text:line-break/><text:span text:style-name="highlight_kw1">Get-Service</text:span> ssh<text:span text:style-name="highlight_sy0">-</text:span>agent <text:span text:style-name="highlight_sy0">|</text:span> <text:span text:style-name="highlight_kw1">Set-Service</text:span> <text:span text:style-name="highlight_kw5">-StartupType</text:span> Automatic<text:line-break/><text:span text:style-name="highlight_co1"># Démarre le service</text:span><text:line-break/><text:span text:style-name="highlight_kw1">Start-Service</text:span> ssh<text:span text:style-name="highlight_sy0">-</text:span>agent<text:line-break/><text:span text:style-name="highlight_co1"># Vérifie que le service est lancé</text:span><text:line-break/><text:span text:style-name="highlight_kw1">Get-Service</text:span> ssh<text:span text:style-name="highlight_sy0">-</text:span>agent</text:p>
          </table:table-cell>
        </table:table-row>
      </table:table>
      <text:p text:style-name="Text_20_body">Sur GitLab, aller dans Preferences &gt; SSH Keys &gt; Add new key et coller la clef dans le champ <text:span text:style-name="Source_20_Text">Key</text:span>.</text:p>
      <text:p text:style-name="Text_20_body">Tenter la connexion :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ssh</text:span> <text:span text:style-name="highlight_re5">-T</text:span> <text:span text:style-name="highlight_kw2">git</text:span><text:span text:style-name="highlight_sy0">@</text:span>forge.tedomum.net<text:line-break/>Welcome to GitLab, <text:span text:style-name="highlight_sy0">@</text:span>yahiko<text:span text:style-name="highlight_sy0">!</text:span></text:p>
          </table:table-cell>
        </table:table-row>
      </table:table>
      <text:p text:style-name="Horizontal_20_Line"/>
      <text:p text:style-name="Text_20_body"><text:a xlink:type="simple" xlink:href="https://wiki.erreur503.xyz/doku.php?id=informatique:git_old" text:style-name="Internet_20_link" text:visited-style-name="Visited_20_Internet_20_Link">Ancienne p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8::37:23</meta:creation-date>
    <dc:creator>Generated</dc:creator>
    <dc:date>2026-09-06T18::37:23</dc:date>
    <dc:language>en-US</dc:language>
    <meta:editing-cycles>1</meta:editing-cycles>
    <meta:editing-duration>PT0S</meta:editing-duration>
    <dc:title>informatique:git</dc:title>
  </office:meta>
</office:document-meta>
</file>