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linux:fscklvm"/><text:bookmark-start text:name="__RefHeading___reparer_fsck_un_volume_lvm_1"/><text:bookmark-start text:name="reparer_fsck_un_volume_lvm"/>Réparer (fsck) un volume LVM<text:bookmark-end text:name="__RefHeading___reparer_fsck_un_volume_lvm_1"/><text:bookmark-end text:name="reparer_fsck_un_volume_lvm"/></text:h>
      <text:p text:style-name="Text_20_body">Il m'est déjà arrivé de tomber sur une VM Debian (7 en l’occurrence) qui démarre avec le système de fichier en lecture seule avec un message de ce type 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6::44:52</meta:creation-date>
    <dc:creator>Generated</dc:creator>
    <dc:date>2026-08-23T06::44:52</dc:date>
    <dc:language>en-US</dc:language>
    <meta:editing-cycles>1</meta:editing-cycles>
    <meta:editing-duration>PT0S</meta:editing-duration>
    <dc:title>informatique:linux:fscklvm</dc:title>
  </office:meta>
</office:document-meta>
</file>