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que:linux:systemrescue"/><text:bookmark-start text:name="__RefHeading___systemrescue_1"/><text:bookmark-start text:name="systemrescue"/>SystemRescue<text:bookmark-end text:name="__RefHeading___systemrescue_1"/><text:bookmark-end text:name="systemrescue"/></text:h>
      <text:p text:style-name="Text_20_body"><text:a xlink:type="simple" xlink:href="https://www.system-rescue.org/" text:style-name="Internet_20_link" text:visited-style-name="Visited_20_Internet_20_Link">https://www.system-rescue.org/</text:a></text:p>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SystemRescue, anciennement SystemRescueCD, un système GNU/Linux (basé sur ArchLinux, et avant sur Gentoo) qui permet dépanner et réparer multitude de problèmes rencontrés en informatique. D'aussi longtemps que je me souvienne j'ai utilisé ce système pour dépanner des volumes défectueux, sauter des mots de passes Windows, récupérer des fichiers… Les occasions ne manquent pas.</text:p>
      <text:p text:style-name="Text_20_body">Le </text:p>
      <text:p text:style-name="Text_20_body"><text:a xlink:type="simple" xlink:href="https://www.system-rescue.org/System-tools/" text:style-name="Internet_20_link" text:visited-style-name="Visited_20_Internet_20_Link">https://www.system-rescue.org/System-tool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2::00:42</meta:creation-date>
    <dc:creator>Generated</dc:creator>
    <dc:date>2026-08-31T12::00:42</dc:date>
    <dc:language>en-US</dc:language>
    <meta:editing-cycles>1</meta:editing-cycles>
    <meta:editing-duration>PT0S</meta:editing-duration>
    <dc:title>informatique:linux:systemrescue</dc:title>
  </office:meta>
</office:document-meta>
</file>