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53a294b4a3d50163ca9e1e65419e80.png"/>
  <manifest:file-entry manifest:media-type="image/png" manifest:full-path="Pictures/0eaa378364077778fbad7e5cdc81c1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paheko"/><text:bookmark-start text:name="__RefHeading___paheko_1"/><text:bookmark-start text:name="paheko"/>Paheko<text:bookmark-end text:name="__RefHeading___paheko_1"/><text:bookmark-end text:name="paheko"/></text:h>
      <text:p text:style-name="Text_20_body"><draw:frame draw:style-name="mediacenter" draw:name="0" text:anchor-type="paragraph" draw:z-index="0" svg:width="15.875cm" svg:height="3.84175cm"><draw:image xlink:href="Pictures/1653a294b4a3d50163ca9e1e65419e80.png" xlink:type="simple" xlink:show="embed" xlink:actuate="onLoad"/></draw:frame></text:p>
      <text:p text:style-name="Text_20_body">Ayant co-fondé une association il y a peu (fin août 2024) je me suis penché sur sa gestion administrative et notamment comptable, ayant envie de faire les choses proprement. Je me voyais mal utiliser un tableur, un outil de compta personnelle libre (Grisbi, GNUCash et autre c'est assez imbuvable je trouve. Et pourtant j'ai un BEP Métiers de la Comptabilité 😁).</text:p>
      <text:h text:style-name="Heading_20_2" text:outline-level="2"><text:bookmark-start text:name="__RefHeading___kecece_paheko_2"/><text:bookmark-start text:name="kecece_paheko"/>Kécécé Paheko<text:bookmark-end text:name="__RefHeading___kecece_paheko_2"/><text:bookmark-end text:name="kecece_paheko"/></text:h>
      <text:p text:style-name="Text_20_body"><text:span text:style-name="Strong_20_Emphasis">Paheko</text:span> (ex Garradin) est un logiciel libre de gestion d'association. Il permet de gérer les membres, les activités, la gestion des documents, la comptabilité et le site web d'une association. Écrit en PHP, il fonctionne sur un serveur Apache2 et une base SQLite.</text:p>
      <text:p text:style-name="Text_20_body">Comme souvent sur les solutions libres, deux possibilités :</text:p>
      <text:list text:style-name="List_20_1" text:continue-numbering="false">
        <text:list-item>
          <text:p text:style-name="List_20_1_Content_First"> Un hébergement fourni par Paheko, essai libre avec des fonction limités ou avec une contribution équivalente à 0,4% des recettes annuelles de l'association.</text:p>
        </text:list-item>
        <text:list-item>
          <text:p text:style-name="List_20_1_Content_Last"> En auto-hébergement, soit “hors ligne” (assistant d'installation pour Linux (Debian et consorts) et Windows) ou sur un serveur.</text:p>
        </text:list-item>
      </text:list>
      <text:p text:style-name="Text_20_body">Étant du métier, j'ai essayé le logiciel en “hors ligne” puis installé sur un serveur Proxmox à mon domicile.</text:p>
      <text:h text:style-name="Heading_20_3" text:outline-level="3"><text:bookmark-start text:name="__RefHeading___liens_3"/><text:bookmark-start text:name="liens"/>Liens<text:bookmark-end text:name="__RefHeading___liens_3"/><text:bookmark-end text:name="liens"/></text:h>
      <text:list text:style-name="List_20_1" text:continue-numbering="false">
        <text:list-item>
          <text:p text:style-name="List_20_1_Content_First"> <text:a xlink:type="simple" xlink:href="https://paheko.cloud/" text:style-name="Internet_20_link" text:visited-style-name="Visited_20_Internet_20_Link">paheko.cloud - Site principal</text:a></text:p>
        </text:list-item>
        <text:list-item>
          <text:p text:style-name="List_20_1_Content_Last"> <text:a xlink:type="simple" xlink:href="https://fossil.kd2.org/paheko/doc/trunk/doc/index.md" text:style-name="Internet_20_link" text:visited-style-name="Visited_20_Internet_20_Link">Paheko - Documentation et auto-hébergement</text:a></text:p>
        </text:list-item>
      </text:list>
      <text:h text:style-name="Heading_20_2" text:outline-level="2"><text:bookmark-start text:name="__RefHeading___installation_de_paheko_sous_debian_12_4"/><text:bookmark-start text:name="installation_de_paheko_sous_debian_12"/>Installation de Paheko sous Debian 12<text:bookmark-end text:name="__RefHeading___installation_de_paheko_sous_debian_12_4"/><text:bookmark-end text:name="installation_de_paheko_sous_debian_12"/></text:h>
      <text:p text:style-name="Text_20_body">Installation réalisée sous Proxmox 8.2.4 dans un conteneur LXC Debian 12. Peut-être que les plus barbus préfèrerons Docker, moi je fais avec ce que je connais.</text:p>
      <text:p text:style-name="Text_20_body">Procédure issue des documentations suivantes :</text:p>
      <text:list text:style-name="List_20_1" text:continue-numbering="false">
        <text:list-item>
          <text:p text:style-name="List_20_1_Content_First"> <text:a xlink:type="simple" xlink:href="https://fossil.kd2.org/paheko/wiki/?name=Installation" text:style-name="Internet_20_link" text:visited-style-name="Visited_20_Internet_20_Link">Installer Paheko</text:a></text:p>
        </text:list-item>
        <text:list-item>
          <text:p text:style-name="List_20_1_Content_Last"> <text:a xlink:type="simple" xlink:href="https://fossil.kd2.org/paheko/wiki?name=Installation%20sous%20Debian-Ubuntu" text:style-name="Internet_20_link" text:visited-style-name="Visited_20_Internet_20_Link">Installation détaillée sous Ubuntu/Debian</text:a></text:p>
        </text:list-item>
      </text:list>
      <text:h text:style-name="Heading_20_3" text:outline-level="3"><text:bookmark-start text:name="__RefHeading___installation_des_pre-requis_5"/><text:bookmark-start text:name="installation_des_pre-requis"/>Installation des pré-requis<text:bookmark-end text:name="__RefHeading___installation_des_pre-requis_5"/><text:bookmark-end text:name="installation_des_pre-requis"/></text:h>
      <text:p text:style-name="Text_20_body">Paheko a besoin de PHP 7.4 ou supérieur, SQLite3, d'Apache et d'un certains nombres de paquets supplémentaires.</text:p>
      <text:p text:style-name="Text_20_body">Je vous épargne les apt update et upgrade de bonne mesure, vous n'êtes pas des sauvages.</text:p>
      <table:table table:style-name="Table">
        <table:table-column table:style-name="odt_auto_style_table_column_1_1"/>
        <table:table-row>
          <table:table-cell office:value-type="string" table:style-name="tablecell">
            <text:p text:style-name="Preformatted_20_Text">apt install apache2 php php-{sqlite3,intl,cli,imagick,mbstring} libapache2-mod-php -y</text:p>
          </table:table-cell>
        </table:table-row>
      </table:table>
      <text:p text:style-name="Text_20_body">Optionnellement vous pouvez installer <text:span text:style-name="Source_20_Text">mupdf-tools</text:span> et <text:span text:style-name="Source_20_Text">gnupg</text:span> : </text:p>
      <table:table table:style-name="Table">
        <table:table-column table:style-name="odt_auto_style_table_column_2_1"/>
        <table:table-row>
          <table:table-cell office:value-type="string" table:style-name="tablecell">
            <text:p text:style-name="Preformatted_20_Text">apt install mupdf-tools gnupg -y</text:p>
          </table:table-cell>
        </table:table-row>
      </table:table>
      <text:h text:style-name="Heading_20_3" text:outline-level="3"><text:bookmark-start text:name="__RefHeading___installation_de_paheko_6"/><text:bookmark-start text:name="installation_de_paheko"/>Installation de Paheko<text:bookmark-end text:name="__RefHeading___installation_de_paheko_6"/><text:bookmark-end text:name="installation_de_paheko"/></text:h>
      <text:p text:style-name="Text_20_body">Trois choix s'offre à vous :</text:p>
      <text:list text:style-name="List_20_1" text:continue-numbering="false">
        <text:list-item>
          <text:p text:style-name="List_20_1_Content_First"> Le paquet Debian.</text:p>
        </text:list-item>
        <text:list-item>
          <text:p text:style-name="List_20_1_Content"> La méthode automatisée avec un fichier <text:span text:style-name="Source_20_Text">install.php</text:span> qui télécharge tous les fichiers</text:p>
        </text:list-item>
        <text:list-item>
          <text:p text:style-name="List_20_1_Content_Last"> Installer à la mano comme un barbu.</text:p>
        </text:list-item>
      </text:list>
      <text:p text:style-name="Text_20_body">Toutes ces méthodes sont détaillées sur la page <text:a xlink:type="simple" xlink:href="https://fossil.kd2.org/paheko/wiki/?name=Installation" text:style-name="Internet_20_link" text:visited-style-name="Visited_20_Internet_20_Link">Installer Paheko</text:a>.</text:p>
      <text:p text:style-name="Text_20_body">Ici, je vais partir sur le paquet Debian parce que flemme. Je verrais peut-être plus tard pour faire quelque chose de propre, si le logiciel sort de l'usage interne à mon domicile.</text:p>
      <text:p text:style-name="Text_20_body">On récupère donc le paquet Debian depuis la page <text:a xlink:type="simple" xlink:href="https://fossil.kd2.org/paheko/wiki/?name=Installation" text:style-name="Internet_20_link" text:visited-style-name="Visited_20_Internet_20_Link">Installer Paheko</text:a> et on l'installe : </text:p>
      <table:table table:style-name="Table">
        <table:table-column table:style-name="odt_auto_style_table_column_3_1"/>
        <table:table-row>
          <table:table-cell office:value-type="string" table:style-name="tablecell">
            <text:p text:style-name="Preformatted_20_Text">wget https://fossil.kd2.org/paheko/uv/paheko-x.x.xx.deb<text:line-break/>dpkg -i paheko*.deb</text:p>
          </table:table-cell>
        </table:table-row>
      </table:table>
      <text:h text:style-name="Heading_20_3" text:outline-level="3"><text:bookmark-start text:name="__RefHeading___les_trucs_de_serveur_web_7"/><text:bookmark-start text:name="les_trucs_de_serveur_web"/>Les trucs de serveur web<text:bookmark-end text:name="__RefHeading___les_trucs_de_serveur_web_7"/><text:bookmark-end text:name="les_trucs_de_serveur_web"/></text:h>
      <text:p text:style-name="Text_20_body">On vérifie que les modules PHP sont bien activés : </text:p>
      <table:table table:style-name="Table">
        <table:table-column table:style-name="odt_auto_style_table_column_4_1"/>
        <table:table-row>
          <table:table-cell office:value-type="string" table:style-name="tablecell">
            <text:p text:style-name="Preformatted_20_Text">phpenmod sqlite3 imagick intl</text:p>
          </table:table-cell>
        </table:table-row>
      </table:table>
      <text:p text:style-name="Text_20_body">On active les modules Apache :</text:p>
      <table:table table:style-name="Table">
        <table:table-column table:style-name="odt_auto_style_table_column_5_1"/>
        <table:table-row>
          <table:table-cell office:value-type="string" table:style-name="tablecell">
            <text:p text:style-name="Preformatted_20_Text">a2enmod "php*" rewrite<text:line-break/>systemctl restart apache2</text:p>
          </table:table-cell>
        </table:table-row>
      </table:table>
      <text:p text:style-name="Text_20_body">Le module <text:span text:style-name="Source_20_Text">rewrite</text:span> n'est pas indiqué dans la procédure officielle mais j'ai eu des surprises (ça déconnait grave) avant son activation.</text:p>
      <text:p text:style-name="Text_20_body">On créé le vHost pour Apache, par exemple <text:span text:style-name="Source_20_Text">paheko.conf</text:span> dans <text:span text:style-name="Source_20_Text">/etc/apache2/site-available/paheko.conf</text:span> en prenant soin de modifier le domaine : </text:p>
      <text:p text:style-name="Preformatted_20_Text">&lt;VirtualHost *:80&gt;<text:line-break/><text:s text:c="4"/>ServerName paheko.domaine.truc<text:line-break/><text:s text:c="4"/>DocumentRoot /usr/share/paheko/www<text:line-break/><text:line-break/><text:s text:c="3"/>Include /usr/share/paheko/apache-vhost.conf<text:line-break/><text:line-break/><text:s text:c="4"/>&lt;Directory /usr/share/paheko/www&gt;<text:line-break/><text:s text:c="8"/>AllowOverride None<text:line-break/><text:s text:c="8"/>Require all granted<text:line-break/><text:s text:c="4"/>&lt;/Directory&gt;<text:line-break/>&lt;/VirtualHost&gt;</text:p>
      <text:p text:style-name="Text_20_body">A noter que pour ma config qui fonctionne pour l'instant uniquement sur mon réseau local, j'ai ajouté la un <text:span text:style-name="Source_20_Text">ServerAlias</text:span> suivi de l'IP de la VM, ce qui donne : </text:p>
      <text:p text:style-name="Preformatted_20_Text">&lt;VirtualHost *:80&gt;<text:line-break/><text:s text:c="4"/>ServerName asso.paheko.local<text:line-break/><text:s text:c="4"/>ServerAlias 192.168.1.245<text:line-break/><text:s text:c="4"/>DocumentRoot /usr/share/paheko/www<text:line-break/><text:line-break/><text:s text:c="3"/>Include /usr/share/paheko/apache-vhost.conf<text:line-break/><text:line-break/><text:s text:c="4"/>&lt;Directory /usr/share/paheko/www&gt;<text:line-break/><text:s text:c="8"/>AllowOverride None<text:line-break/><text:s text:c="8"/>Require all granted<text:line-break/><text:s text:c="4"/>&lt;/Directory&gt;<text:line-break/>&lt;/VirtualHost&gt;</text:p>
      <text:p text:style-name="Text_20_body">Et on peut vérifier la config pour voir si Apache ne hurle pas puis on active le vHost : </text:p>
      <table:table table:style-name="Table">
        <table:table-column table:style-name="odt_auto_style_table_column_6_1"/>
        <table:table-row>
          <table:table-cell office:value-type="string" table:style-name="tablecell">
            <text:p text:style-name="Preformatted_20_Text">apache2ctl configtest<text:line-break/>a2ensite paheko<text:line-break/>systemctl reload apache2</text:p>
          </table:table-cell>
        </table:table-row>
      </table:table>
      <text:p text:style-name="Text_20_body">Et hop ! Si tout se passe bien vous devriez arriver sur la page d'accueil de Paheko !</text:p>
      <text:p text:style-name="Text_20_body"><draw:frame draw:style-name="mediacenter" draw:name="  Legend" text:anchor-type="paragraph" draw:z-index="0" svg:width="21.166666666667cm" style:rel-width="100%"><draw:text-box><text:p text:style-name="legendcenter"><draw:frame draw:style-name="mediacenter" draw:name=" " text:anchor-type="paragraph" draw:z-index="1" svg:width="21.166666666667cm" style:rel-width="100%" svg:height="10.362847222222cm" style:rel-height="scale"><draw:image xlink:href="Pictures/0eaa378364077778fbad7e5cdc81c1ad.png" xlink:type="simple" xlink:show="embed" xlink:actuate="onLoad"/></draw:frame> </text:p></draw:text-box></draw:frame></text:p>
      <text:h text:style-name="Heading_20_3" text:outline-level="3"><text:bookmark-start text:name="__RefHeading___envoi_des_mails_8"/><text:bookmark-start text:name="envoi_des_mails"/>Envoi des mails<text:bookmark-end text:name="__RefHeading___envoi_des_mails_8"/><text:bookmark-end text:name="envoi_des_mails"/></text:h>
      <text:p text:style-name="Text_20_body">Sur cette maquette de prod, je suis passé par <text:a xlink:type="simple" xlink:href="https://github.com/corecode/dma" text:style-name="Internet_20_link" text:visited-style-name="Visited_20_Internet_20_Link">DMA</text:a>, sur les conseils d'un copainternet, pour l'envoi des mails. Moins pénible à paramétrer que <text:span text:style-name="Source_20_Text">postfix</text:span>.</text:p>
      <table:table table:style-name="Table">
        <table:table-column table:style-name="odt_auto_style_table_column_7_1"/>
        <table:table-row>
          <table:table-cell office:value-type="string" table:style-name="tablecell">
            <text:p text:style-name="Preformatted_20_Text">apt install dma mailutils</text:p>
          </table:table-cell>
        </table:table-row>
      </table:table>
      <text:p text:style-name="Text_20_body">Dans <text:span text:style-name="Source_20_Text">/etc/dma/dma.conf</text:span> : </text:p>
      <text:p text:style-name="Preformatted_20_Text"># Serveur SMTP<text:line-break/>SMARTHOST mail.trucmuche.com<text:line-break/># Port à adapter<text:line-break/>PORT 465<text:line-break/># Le fichier d'authentification SMTP<text:line-break/>AUTHPATH /etc/dma/auth.conf<text:line-break/># TLS/SSL<text:line-break/>SECURETRANFER<text:line-break/># Si STARTTLS<text:line-break/>STARTTLS<text:line-break/># Si modif du MAILNAME lancer dpkg-reconfigure dma<text:line-break/>MAILNAME /etc/mailname<text:line-break/># Pour masquer l'identifiant du serveur serveur par un vrai mail<text:line-break/>MASQUERADE adresse@ledomaine.truc</text:p>
      <text:p text:style-name="Text_20_body">Et dans <text:span text:style-name="Source_20_Text">'/etc/dma/auth.conf</text:span>' : </text:p>
      <text:p text:style-name="Preformatted_20_Text"># Format : Compte|Serveur SMTP:Mot de passe<text:line-break/>adresse@ledomaine.truc|mail.trucmuche.com:MotDePasseTopSecure</text:p>
      <text:p text:style-name="Text_20_body">Par exemple pour Infomaniak j'ai dans <text:span text:style-name="Source_20_Text">dma.conf</text:span> : </text:p>
      <text:p text:style-name="Preformatted_20_Text">SMARTHOST mail.infomaniak.com<text:line-break/>PORT 465<text:line-break/># Le fichier d'authentification SMTP<text:line-break/>AUTHPATH /etc/dma/auth.conf<text:line-break/>SECURETRANFER<text:line-break/>MAILNAME /etc/mailname<text:line-break/>MASQUERADE mail@mondomaine.tld</text:p>
      <text:p text:style-name="Text_20_body">et dans <text:span text:style-name="Source_20_Text">auth.conf</text:span> : </text:p>
      <text:p text:style-name="Preformatted_20_Text">mail@mondomaine.tld|mail.infomaniak.com:Motdepasse123!</text:p>
      <text:p text:style-name="Text_20_body">Tester avec <text:span text:style-name="Source_20_Text">mail -s “Test” destinataire@truc.tld «&lt; “Wow un super mail !”</text:span> et depuis Pahek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7::51:19</meta:creation-date>
    <dc:creator>Generated</dc:creator>
    <dc:date>2026-08-23T07::51:19</dc:date>
    <dc:language>en-US</dc:language>
    <meta:editing-cycles>1</meta:editing-cycles>
    <meta:editing-duration>PT0S</meta:editing-duration>
    <dc:title>informatique:paheko</dc:title>
  </office:meta>
</office:document-meta>
</file>