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63a6e96a0e4bacf35af6e2842014799.png"/>
  <manifest:file-entry manifest:media-type="image/png" manifest:full-path="Pictures/7ba5e6e465379c21e26e1b9f7c6aa7a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nformatique:raspberry:zero:headless"/><text:bookmark-start text:name="__RefHeading___installation_headless_ssh_over_usb_1"/><text:bookmark-start text:name="installation_headless_ssh_over_usb"/>Installation headless / SSH over USB<text:bookmark-end text:name="__RefHeading___installation_headless_ssh_over_usb_1"/><text:bookmark-end text:name="installation_headless_ssh_over_usb"/></text:h>
      <text:p text:style-name="Text_20_body">Pour une installation d'un Raspberry Pi Zero, avec un accès SSH par USB. Cela permet d'utiliser et de paramétrer un Pi Zero sans clavier ni écran, uniquement en le connectant sur un port USB.</text:p>
      <text:p text:style-name="Text_20_body">Le Raspberry Pi Zero sera à connecter à l'ordinateur par le port indiqué USB sur le Pi. Il s'agit de celui le plus vers l'intérieur de la board. </text:p>
      <text:h text:style-name="Heading_20_2" text:outline-level="2"><text:bookmark-start text:name="__RefHeading___activer_le_ssh_2"/><text:bookmark-start text:name="activer_le_ssh"/>Activer le SSH<text:bookmark-end text:name="__RefHeading___activer_le_ssh_2"/><text:bookmark-end text:name="activer_le_ssh"/></text:h>
      <text:p text:style-name="Text_20_body">De base, l'accès SSH est désactivé sous Raspbian. Il va falloir l'activer. </text:p>
      <text:p text:style-name="Text_20_body">Créer un fichier vide nommé <text:span text:style-name="Strong_20_Emphasis">ssh</text:span>.</text:p>
      <text:h text:style-name="Heading_20_2" text:outline-level="2"><text:bookmark-start text:name="__RefHeading___config.txt_3"/><text:bookmark-start text:name="config.txt"/>config.txt<text:bookmark-end text:name="__RefHeading___config.txt_3"/><text:bookmark-end text:name="config.txt"/></text:h>
      <text:p text:style-name="Text_20_body">Dans le fichier config.txt situé à la racine de la partition boot, ajouter la ligne suivante : </text:p>
      <text:h text:style-name="Heading_20_2" text:outline-level="2"><text:bookmark-start text:name="__RefHeading___cmdline.txt_4"/><text:bookmark-start text:name="cmdline.txt"/>cmdline.txt<text:bookmark-end text:name="__RefHeading___cmdline.txt_4"/><text:bookmark-end text:name="cmdline.txt"/></text:h>
      <text:p text:style-name="Text_20_body">Dans le fichier cmdline.txt situé à la racine de la partition boot, ajouter ceci après rootwait : </text:p>
      <text:p text:style-name="Text_20_body">Le fichier est sur une ligne, les options sont séparées par des espaces. Voici ce que cela donne dans mon cas : </text:p>
      <text:h text:style-name="Heading_20_3" text:outline-level="3"><text:bookmark-start text:name="__RefHeading___activer_le_wi-fi_sur_les_modeles_w_et_hw_5"/><text:bookmark-start text:name="activer_le_wi-fi_sur_les_modeles_w_et_hw"/>Activer le Wi-Fi sur les modèles W et HW<text:bookmark-end text:name="__RefHeading___activer_le_wi-fi_sur_les_modeles_w_et_hw_5"/><text:bookmark-end text:name="activer_le_wi-fi_sur_les_modeles_w_et_hw"/></text:h>
      <text:p text:style-name="Text_20_body">Créer un fichier wpa_supplicant.conf et y entrer ce qui suit : </text:p>
      <table:table table:style-name="Table">
        <table:table-column table:style-name="odt_auto_style_table_column_1_1"/>
        <table:table-row>
          <table:table-cell office:value-type="string" table:style-name="tablecell">
            <text:p text:style-name="Preformatted_20_Text"><text:span text:style-name="highlight_re2">country</text:span>=FR<text:line-break/><text:span text:style-name="highlight_re2">ctrl_interface</text:span>=<text:span text:style-name="highlight_re2">DIR</text:span>=<text:span text:style-name="highlight_sy0">/</text:span>var<text:span text:style-name="highlight_sy0">/</text:span>run<text:span text:style-name="highlight_sy0">/</text:span>wpa_supplicant <text:span text:style-name="highlight_re2">GROUP</text:span>=netdev<text:line-break/><text:span text:style-name="highlight_re2">update_config</text:span>=<text:span text:style-name="highlight_nu0">1</text:span><text:line-break/><text:span text:style-name="highlight_re2">network</text:span>=<text:span text:style-name="highlight_br0">{</text:span><text:line-break/><text:tab/><text:span text:style-name="highlight_re2">ssid</text:span>=<text:span text:style-name="highlight_st0">"SSID-WIFI"</text:span><text:line-break/><text:tab/><text:span text:style-name="highlight_re2">psk</text:span>=<text:span text:style-name="highlight_st0">"MOT-DE-PASSE-WIFI"</text:span><text:line-break/><text:span text:style-name="highlight_br0">}</text:span></text:p>
          </table:table-cell>
        </table:table-row>
      </table:table>
      <text:p text:style-name="Text_20_body">Remplacer les valeurs de ssid et psk.</text:p>
      <text:p text:style-name="Text_20_body">Éjecter la carte SD proprement.</text:p>
      <text:h text:style-name="Heading_20_2" text:outline-level="2"><text:bookmark-start text:name="__RefHeading___acceder_au_pi_6"/><text:bookmark-start text:name="acceder_au_pi"/>Accéder au Pi<text:bookmark-end text:name="__RefHeading___acceder_au_pi_6"/><text:bookmark-end text:name="acceder_au_pi"/></text:h>
      <text:p text:style-name="Text_20_body">Connecter le Pi au PC via le port USB DATA (situé à côté du POWER). Le Pi peut mettre 90 secondes à démarrer. </text:p>
      <text:h text:style-name="Heading_20_3" text:outline-level="3"><text:bookmark-start text:name="__RefHeading___verifications_7"/><text:bookmark-start text:name="verifications"/>Vérifications<text:bookmark-end text:name="__RefHeading___verifications_7"/><text:bookmark-end text:name="verifications"/></text:h>
      <text:p text:style-name="Text_20_body">Vérifier si l'interface réseau virtuelle est détectée : </text:p>
      <text:h text:style-name="Heading_20_4" text:outline-level="4"><text:bookmark-start text:name="__RefHeading___linux_8"/><text:bookmark-start text:name="linux"/>Linux :<text:bookmark-end text:name="__RefHeading___linux_8"/><text:bookmark-end text:name="linux"/></text:h>
      <text:h text:style-name="Heading_20_4" text:outline-level="4"><text:bookmark-start text:name="__RefHeading___windows_9"/><text:bookmark-start text:name="windows"/>Windows :<text:bookmark-end text:name="__RefHeading___windows_9"/><text:bookmark-end text:name="windows"/></text:h>
      <text:p text:style-name="Text_20_body"><text:span text:style-name="Emphasis">A venir.</text:span></text:p>
      <text:p text:style-name="Text_20_body">Tester la connexion en essayant de pinger le Pi : </text:p>
      <text:p text:style-name="Text_20_body">Sous Fedora Core 31 le Pi ne répondait pas. Dans les paramètres réseau il a fallu activer l'interface USB Ethernet et la connexion en réseau local dans les paramètre IPv4 de l'interface.</text:p>
      <text:p text:style-name="Text_20_body"><draw:frame draw:style-name="media" draw:name="0" text:anchor-type="as-char" draw:z-index="0" svg:width="13.229166666667cm" svg:height="9.4732114018088cm"><draw:image xlink:href="Pictures/a63a6e96a0e4bacf35af6e2842014799.png" xlink:type="simple" xlink:show="embed" xlink:actuate="onLoad"/></draw:frame></text:p>
      <text:p text:style-name="Text_20_body"><draw:frame draw:style-name="media" draw:name="1" text:anchor-type="as-char" draw:z-index="1" svg:width="13.229166666667cm" svg:height="11.394464720195cm"><draw:image xlink:href="Pictures/7ba5e6e465379c21e26e1b9f7c6aa7af.png" xlink:type="simple" xlink:show="embed" xlink:actuate="onLoad"/></draw:frame></text:p>
      <text:h text:style-name="Heading_20_3" text:outline-level="3"><text:bookmark-start text:name="__RefHeading___connexion_en_ssh_10"/><text:bookmark-start text:name="connexion_en_ssh"/>Connexion en SSH<text:bookmark-end text:name="__RefHeading___connexion_en_ssh_10"/><text:bookmark-end text:name="connexion_en_ssh"/></text:h>
      <text:h text:style-name="Heading_20_4" text:outline-level="4"><text:bookmark-start text:name="__RefHeading___linux_macos_11"/><text:bookmark-start text:name="linux_macos"/>Linux / MacOS :<text:bookmark-end text:name="__RefHeading___linux_macos_11"/><text:bookmark-end text:name="linux_macos"/></text:h>
      <text:p text:style-name="Text_20_body">Se connecter en SSH au Pi via le nom par défaut : </text:p>
      <text:h text:style-name="Heading_20_4" text:outline-level="4"><text:bookmark-start text:name="__RefHeading___windows_12"/><text:bookmark-start text:name="windows1"/>Windows :<text:bookmark-end text:name="__RefHeading___windows_12"/><text:bookmark-end text:name="windows1"/></text:h>
      <text:p text:style-name="Text_20_body">Utiliser PuTTY. </text:p>
      <text:p text:style-name="Text_20_body">Le mot de passe par défaut est <text:span text:style-name="Emphasis">raspberry</text:span>.</text:p>
      <text:p text:style-name="Text_20_body">Lancer raspi-config pour terminer la configuration du système.</text:p>
      <text:h text:style-name="Heading_20_2" text:outline-level="2"><text:bookmark-start text:name="__RefHeading___parametrer_l_acces_a_internet_13"/><text:bookmark-start text:name="parametrer_l_acces_a_internet"/>Paramétrer l'accès à internet<text:bookmark-end text:name="__RefHeading___parametrer_l_acces_a_internet_13"/><text:bookmark-end text:name="parametrer_l_acces_a_internet"/></text:h>
      <text:h text:style-name="Heading_20_3" text:outline-level="3"><text:bookmark-start text:name="__RefHeading___linux_fedora_core_31_14"/><text:bookmark-start text:name="linux_fedora_core_31"/>Linux / Fedora Core 31<text:bookmark-end text:name="__RefHeading___linux_fedora_core_31_14"/><text:bookmark-end text:name="linux_fedora_core_31"/></text:h>
      <text:p text:style-name="Text_20_body">Lancer nm-connection-editor</text:p>
      <text:h text:style-name="Heading_20_4" text:outline-level="4"><text:bookmark-start text:name="__RefHeading___sur_la_connexion_principale_wifi_filaire_15"/><text:bookmark-start text:name="sur_la_connexion_principale_wifi_filaire"/>Sur la connexion principale (WiFi, filaire)<text:bookmark-end text:name="__RefHeading___sur_la_connexion_principale_wifi_filaire_15"/><text:bookmark-end text:name="sur_la_connexion_principale_wifi_filaire"/></text:h>
      <text:p text:style-name="Text_20_body">Cliquer sur la roue dentée &gt; Paramètres IPv4 &gt; Méthode : Partagé avec d'autres ordinateurs</text:p>
      <text:p text:style-name="Text_20_body">Créer une nouvelle connexion nommée comme vous voulez (USB Share ici).
Paramètres IPv4 &gt; Partagée avec d'autres ordinateurs
Paramètres IPv6 &gt; Ignorer</text:p>
      <text:p text:style-name="Text_20_body"><text:span text:style-name="Emphasis">A fini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6T11::35:37</meta:creation-date>
    <dc:creator>Generated</dc:creator>
    <dc:date>2026-08-16T11::35:37</dc:date>
    <dc:language>en-US</dc:language>
    <meta:editing-cycles>1</meta:editing-cycles>
    <meta:editing-duration>PT0S</meta:editing-duration>
    <dc:title>informatique:raspberry:zero:headless</dc:title>
  </office:meta>
</office:document-meta>
</file>