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ab99e25b1ad1573d2b996b0d5957885.jpg"/>
  <manifest:file-entry manifest:media-type="image/png" manifest:full-path="Pictures/992f919083557f7ca85fcc326c0b75c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formatique:serveur:jcloisterzone"/><text:bookmark-start text:name="__RefHeading___serveur_dedie_pour_jcloisterzone_1"/><text:bookmark-start text:name="serveur_dedie_pour_jcloisterzone"/>Serveur "dédié" pour JCloisterZone<text:bookmark-end text:name="__RefHeading___serveur_dedie_pour_jcloisterzone_1"/><text:bookmark-end text:name="serveur_dedie_pour_jcloisterzone"/></text:h>
      <text:h text:style-name="Heading_20_2" text:outline-level="2"><text:bookmark-start text:name="__RefHeading___kecece_jcloisterzone_2"/><text:bookmark-start text:name="kecece_jcloisterzone"/>Kécécé JCloisterZone<text:bookmark-end text:name="__RefHeading___kecece_jcloisterzone_2"/><text:bookmark-end text:name="kecece_jcloisterzone"/></text:h>
      <text:p text:style-name="Text_20_body"><text:a xlink:type="simple" xlink:href="https://jcloisterzone.com/en/" text:style-name="Internet_20_link" text:visited-style-name="Visited_20_Internet_20_Link">JCloisterZone</text:a> est une implémentation libre du jeu de société Carcassonne, édité par Hans im Glück et par Asmodee en France, ainsi que ses extensions. Écrit en Java, il est possible de jouer seul contre une IA ou en ligne via un serveur “maître”. </text:p>
      <text:p text:style-name="Text_20_body"><draw:frame draw:style-name="mediacenter" draw:name="0" text:anchor-type="paragraph" draw:z-index="0" svg:width="15.875cm" svg:height="8.5696902654867cm"><draw:image xlink:href="Pictures/4ab99e25b1ad1573d2b996b0d5957885.jpg" xlink:type="simple" xlink:show="embed" xlink:actuate="onLoad"/></draw:frame></text:p>
      <text:h text:style-name="Heading_20_2" text:outline-level="2"><text:bookmark-start text:name="__RefHeading___pourquoi_un_serveur_dedie_3"/><text:bookmark-start text:name="pourquoi_un_serveur_dedie"/>Pourquoi un serveur dédié ?<text:bookmark-end text:name="__RefHeading___pourquoi_un_serveur_dedie_3"/><text:bookmark-end text:name="pourquoi_un_serveur_dedie"/></text:h>
      <text:p text:style-name="Text_20_body">Malheureusement il nous est arrivé de voir nos parties interrompues par les serveurs principaux qui plantent, problème à priori réglé mais passons. En fouillant dans le peu de documentations qui existent sur le jeu (une <text:a xlink:type="simple" xlink:href="http://www.carcassonnecentral.com/community/index.php?topic=778.0" text:style-name="Internet_20_link" text:visited-style-name="Visited_20_Internet_20_Link">FAQ</text:a> sur le forum Carcassonne Central et la maigre documentation sur <text:a xlink:type="simple" xlink:href="https://github.com/farin/JCloisterZone" text:style-name="Internet_20_link" text:visited-style-name="Visited_20_Internet_20_Link">GitHub</text:a>.</text:p>
      <text:p text:style-name="Text_20_body">La solution est alors de lancer une partie sur un ordinateur, de se connecter via le port adéquat. Ce qui implique d'avoir tout le temps le jeu de lancé. Pas tip top.</text:p>
      <text:p text:style-name="Text_20_body">J'ai donc envoyé un mail à Roman Krejčík alias Farin, le développeur du jeu, qui m'a rapidement en gentiment répondu : il faut utiliser la classe <text:span text:style-name="Source_20_Text">com.jcloisterzone.wsio.server.SimpleServer</text:span> du programme, qui lance, d'après le développeur un serveur “stupide”. </text:p>
      <text:h text:style-name="Heading_20_2" text:outline-level="2"><text:bookmark-start text:name="__RefHeading___mise_en_place_4"/><text:bookmark-start text:name="mise_en_place"/>Mise en place<text:bookmark-end text:name="__RefHeading___mise_en_place_4"/><text:bookmark-end text:name="mise_en_place"/></text:h>
      <text:p text:style-name="Text_20_body">Cette opération a été réalisée sur un Raspberry Pi 3B+ sous Raspbian, mais doit aussi fonctionner sur n'importe quelle plate-forme exécutant Java. </text:p>
      <text:h text:style-name="Heading_20_3" text:outline-level="3"><text:bookmark-start text:name="__RefHeading___installer_java_et_7zip_5"/><text:bookmark-start text:name="installer_java_et_7zip"/>Installer Java et 7zip<text:bookmark-end text:name="__RefHeading___installer_java_et_7zip_5"/><text:bookmark-end text:name="installer_java_et_7zip"/></text:h>
      <text:p text:style-name="Text_20_body">Comme nous n'avons pas besoin d'affichage, nous allons utiliser la version headless de Java en installant le paquet default-jre-headless. Les exécutables de JCloisterZone sont compressés via 7zip, nous allons aussi installer p7zip.</text:p>
      <text:h text:style-name="Heading_20_3" text:outline-level="3"><text:bookmark-start text:name="__RefHeading___recuperer_le_jeu_6"/><text:bookmark-start text:name="recuperer_le_jeu"/>Récupérer le jeu<text:bookmark-end text:name="__RefHeading___recuperer_le_jeu_6"/><text:bookmark-end text:name="recuperer_le_jeu"/></text:h>
      <text:p text:style-name="Text_20_body">Un simple wget du lien de téléchargement sur <text:a xlink:type="simple" xlink:href="https://jcloisterzone.com/en/" text:style-name="Internet_20_link" text:visited-style-name="Visited_20_Internet_20_Link">le site officiel</text:a> fait l'affaire : </text:p>
      <text:a xlink:type="simple" xlink:href="http://play.jcloisterzone.com/builds/JCloisterZone-x.x.x.7z" text:style-name="Internet_20_link" text:visited-style-name="Visited_20_Internet_20_Link">http://play.jcloisterzone.com/builds/JCloisterZone-x.x.x.7z</text:a>
      <text:p text:style-name="Text_20_body">Décompresser : </text:p>
      <text:p text:style-name="Text_20_body"><text:span text:style-name="Strong_20_Emphasis">Options :</text:span></text:p>
      <text:list text:style-name="List_20_1" text:continue-numbering="false">
        <text:list-item>
          <text:p text:style-name="List_20_1_Content_First"> <text:span text:style-name="Source_20_Text">e</text:span> : extraire</text:p>
        </text:list-item>
        <text:list-item>
          <text:p text:style-name="List_20_1_Content_Last"> <text:span text:style-name="Source_20_Text">-o</text:span> : le répertoire de sortie. Le nom doit être collé.</text:p>
        </text:list-item>
      </text:list>
      <text:h text:style-name="Heading_20_3" text:outline-level="3"><text:bookmark-start text:name="__RefHeading___executer_le_serveur_jcloisterzone_7"/><text:bookmark-start text:name="executer_le_serveur_jcloisterzone"/>Exécuter le serveur JCloisterZone<text:bookmark-end text:name="__RefHeading___executer_le_serveur_jcloisterzone_7"/><text:bookmark-end text:name="executer_le_serveur_jcloisterzone"/></text:h>
      <text:p text:style-name="Text_20_body">Pour exécuter le serveur “stupide” il faut lancer le jeu via Java avec la commande suivante : </text:p>
      <text:p text:style-name="Text_20_body"><text:span text:style-name="Strong_20_Emphasis">Options :</text:span></text:p>
      <text:list text:style-name="List_20_1" text:continue-numbering="false">
        <text:list-item>
          <text:p text:style-name="LastListParagraph_List_20_1_Content_First"> -cp : permet d'appeler une classe dans le fichier JAR</text:p>
        </text:list-item>
      </text:list>
      <text:p text:style-name="Text_20_body">Il est ensuite possible de se connecter au serveur en allant sur <text:span text:style-name="Strong_20_Emphasis">Connexion</text:span> dans le menu principal, puis saisir l'IP. </text:p>
      <text:h text:style-name="Heading_20_3" text:outline-level="3"><text:bookmark-start text:name="__RefHeading___maintenir_le_serveur_lance_8"/><text:bookmark-start text:name="maintenir_le_serveur_lance"/>Maintenir le serveur lancé<text:bookmark-end text:name="__RefHeading___maintenir_le_serveur_lance_8"/><text:bookmark-end text:name="maintenir_le_serveur_lance"/></text:h>
      <text:p text:style-name="Text_20_body">Si on ferme le terminal, le serveur se ferme avec la session. Logique. </text:p>
      <text:p text:style-name="Text_20_body">Il faut exécuter Java avec nohup pour maintenir le processus ouvert après la fermeture de session :</text:p>
      <text:p text:style-name="Text_20_body">Il est aussi possible de passer par <text:a xlink:type="simple" xlink:href="https://doc.ubuntu-fr.org/screen" text:style-name="Internet_20_link" text:visited-style-name="Visited_20_Internet_20_Link">screen</text:a></text:p>
      <text:p text:style-name="Text_20_body">Java, ou rien de moins que 16 processus…
<draw:frame draw:style-name="mediacenter" draw:name="1" text:anchor-type="paragraph" draw:z-index="1" svg:width="15.875cm" svg:height="9.7973751600512cm"><draw:image xlink:href="Pictures/992f919083557f7ca85fcc326c0b75cc.png" xlink:type="simple" xlink:show="embed" xlink:actuate="onLoad"/></draw:frame></text:p>
      <text:h text:style-name="Heading_20_3" text:outline-level="3"><text:bookmark-start text:name="__RefHeading___regles_de_pare-feu_9"/><text:bookmark-start text:name="regles_de_pare-feu"/>Règles de pare-feu<text:bookmark-end text:name="__RefHeading___regles_de_pare-feu_9"/><text:bookmark-end text:name="regles_de_pare-feu"/></text:h>
      <text:p text:style-name="Text_20_body">Si tout va bien, votre routeur ou votre box ne permet pas n'importe quelles connexion entrantes. Pour permettre à des joueurs de se connecter il faut ouvrir le port 37447, ou faire une NAT, sur votre routeur. </text:p>
      <text:h text:style-name="Heading_20_2" text:outline-level="2"><text:bookmark-start text:name="__RefHeading___heberger_un_serveur_maitre_10"/><text:bookmark-start text:name="heberger_un_serveur_maitre"/>Héberger un serveur maître<text:bookmark-end text:name="__RefHeading___heberger_un_serveur_maitre_10"/><text:bookmark-end text:name="heberger_un_serveur_maitre"/></text:h>
      <text:p text:style-name="Text_20_body">J'ai posé la question au développeur : ce n'est pas possible pour l'instant d'auto-héberger un serveur public comme play.jcloisterzone.com où l'on peut créer des partie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6T20::07:39</meta:creation-date>
    <dc:creator>Generated</dc:creator>
    <dc:date>2026-09-06T20::07:39</dc:date>
    <dc:language>en-US</dc:language>
    <meta:editing-cycles>1</meta:editing-cycles>
    <meta:editing-duration>PT0S</meta:editing-duration>
    <dc:title>informatique:serveur:jcloisterzone</dc:title>
  </office:meta>
</office:document-meta>
</file>