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vscodium"/><text:bookmark-start text:name="__RefHeading___vscodium_1"/><text:bookmark-start text:name="vscodium"/>VSCodium<text:bookmark-end text:name="__RefHeading___vscodium_1"/><text:bookmark-end text:name="vscodium"/></text:h>
      <text:h text:style-name="Heading_20_2" text:outline-level="2"><text:bookmark-start text:name="__RefHeading___acceder_aux_parametres_2"/><text:bookmark-start text:name="acceder_aux_parametres"/>Accéder aux paramètres<text:bookmark-end text:name="__RefHeading___acceder_aux_parametres_2"/><text:bookmark-end text:name="acceder_aux_parametres"/></text:h>
      <text:h text:style-name="Heading_20_3" text:outline-level="3"><text:bookmark-start text:name="__RefHeading___settings.json_3"/><text:bookmark-start text:name="settings.json"/>settings.json<text:bookmark-end text:name="__RefHeading___settings.json_3"/><text:bookmark-end text:name="settings.json"/></text:h>
      <text:p text:style-name="Text_20_body"><text:span text:style-name="Plugin_Keyboard___keyboard">CTRL</text:span> + <text:span text:style-name="Plugin_Keyboard___keyboard">SHIFT</text:span> + <text:span text:style-name="Plugin_Keyboard___keyboard">P</text:span></text:p>
      <text:h text:style-name="Heading_20_3" text:outline-level="3"><text:bookmark-start text:name="__RefHeading___preferences_4"/><text:bookmark-start text:name="preferences"/>Préférences<text:bookmark-end text:name="__RefHeading___preferences_4"/><text:bookmark-end text:name="preferences"/></text:h>
      <text:p text:style-name="Text_20_body"><text:span text:style-name="Plugin_Keyboard___keyboard">CTRL&lt;/kdb&gt;</text:span>+<text:span text:style-name="Plugin_Keyboard___keyboard">&lt;kbd&gt;,&lt;/kdb&gt;

===== Activer les ligatures =====
&lt;code json&gt;
{“Editor.fontFamily”:“JetBrains Mono, Monaco, 'Courier New', monospace”,“Editor.fontLigatures”: true,
}
&lt;/code&gt;

===== Aperçu Markdown =====
==== Fenêtre scindée ====
&lt;kbd&gt;CTRL</text:span> + <text:span text:style-name="Plugin_Keyboard___keyboard">K</text:span> puis <text:span text:style-name="Plugin_Keyboard___keyboard">V</text:span></text:p>
      <text:h text:style-name="Heading_20_3" text:outline-level="3"><text:bookmark-start text:name="__RefHeading___nouvel_onglet_5"/><text:bookmark-start text:name="nouvel_onglet"/>Nouvel onglet<text:bookmark-end text:name="__RefHeading___nouvel_onglet_5"/><text:bookmark-end text:name="nouvel_onglet"/></text:h>
      <text:p text:style-name="Text_20_body"><text:span text:style-name="Plugin_Keyboard___keyboard">CTRL</text:span> + <text:span text:style-name="Plugin_Keyboard___keyboard">SHIFT</text:span> + <text:span text:style-name="Plugin_Keyboard___keyboard">V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7:19</meta:creation-date>
    <dc:creator>Generated</dc:creator>
    <dc:date>2026-09-06T18::37:19</dc:date>
    <dc:language>en-US</dc:language>
    <meta:editing-cycles>1</meta:editing-cycles>
    <meta:editing-duration>PT0S</meta:editing-duration>
    <dc:title>informatique:vscodium</dc:title>
  </office:meta>
</office:document-meta>
</file>