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web:karadav"/><text:bookmark-start text:name="__RefHeading___karadav_1"/><text:bookmark-start text:name="karadav"/>KaraDAV<text:bookmark-end text:name="__RefHeading___karadav_1"/><text:bookmark-end text:name="karadav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Ceci est un brouillon concernant l'installation de KaraDAV sous Debian</text:p></table:table-cell></table:table-row></table:table></draw:text-box></draw:frame></text:p>
      <text:p text:style-name="Text_20_body"><text:span text:style-name="Strong_20_Emphasis">KaraDAV</text:span> est un serveur WebDAV tout léger compatible avec les clients NextCloud. Il a été développé pour Paheko.</text:p>
      <text:p text:style-name="Text_20_body">Voir la page du projet : <text:a xlink:type="simple" xlink:href="https://fossil.kd2.org/karadav/doc/main/README.md" text:style-name="Internet_20_link" text:visited-style-name="Visited_20_Internet_20_Link">https://fossil.kd2.org/karadav/doc/main/README.md</text:a></text:p>
      <text:h text:style-name="Heading_20_2" text:outline-level="2"><text:bookmark-start text:name="__RefHeading___documentation_2"/><text:bookmark-start text:name="documentation"/>Documentation<text:bookmark-end text:name="__RefHeading___documentation_2"/><text:bookmark-end text:name="documentation"/></text:h>
      <text:list text:style-name="List_20_1" text:continue-numbering="false">
        <text:list-item>
          <text:p text:style-name="LastListParagraph_List_20_1_Content_First"> <text:a xlink:type="simple" xlink:href="https://fossil.kd2.org/karadav/doc/main/doc/INSTALL.md" text:style-name="Internet_20_link" text:visited-style-name="Visited_20_Internet_20_Link">Installing KaraDAV</text:a></text:p>
        </text:list-item>
      </text:list>
      <text:h text:style-name="Heading_20_2" text:outline-level="2"><text:bookmark-start text:name="__RefHeading___installage_sous_debian_3"/><text:bookmark-start text:name="installage_sous_debian"/>Installage sous Debian<text:bookmark-end text:name="__RefHeading___installage_sous_debian_3"/><text:bookmark-end text:name="installage_sous_debian"/></text:h>
      <text:p text:style-name="Text_20_body">Si nécessaire on installe les extensions PHP 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apt <text:span text:style-name="highlight_kw2">install</text:span> php-<text:span text:style-name="highlight_br0">{</text:span>sqlite3,simplexml,imagick<text:span text:style-name="highlight_br0">}</text:span></text:p>
          </table:table-cell>
        </table:table-row>
      </table:table>
      <text:p text:style-name="Text_20_body">On clone le repo, ici on sera dans <text:span text:style-name="Source_20_Text">/var/www/karadav</text:span> : 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3">cd</text:span> <text:span text:style-name="highlight_sy0">/</text:span>var<text:span text:style-name="highlight_sy0">/</text:span>www<text:line-break/><text:span text:style-name="highlight_kw2">git clone</text:span> https:<text:span text:style-name="highlight_sy0">//</text:span>github.com<text:span text:style-name="highlight_sy0">/</text:span>kd2org<text:span text:style-name="highlight_sy0">/</text:span>karadav.git <text:span text:style-name="highlight_sy0">&amp;&amp;</text:span> <text:span text:style-name="highlight_kw3">cd</text:span> karadav</text:p>
          </table:table-cell>
        </table:table-row>
      </table:table>
      <text:p text:style-name="Text_20_body">On copie le fichier de conf : 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2">cp</text:span> config.dist.php config.local.php</text:p>
          </table:table-cell>
        </table:table-row>
      </table:table>
      <text:p text:style-name="Text_20_body">On créé le fichier de conf apache : 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&lt;<text:span text:style-name="highlight_kw3">VirtualHost</text:span> *:<text:span text:style-name="highlight_nu0">80</text:span>&gt;<text:line-break/><text:tab/><text:span text:style-name="highlight_kw1">ServerName</text:span> karadav.tonsite.tld<text:line-break/><text:tab/><text:span text:style-name="highlight_kw1">DocumentRoot</text:span> /var/www/karadav/www<text:line-break/>&lt;/<text:span text:style-name="highlight_kw3">VirtualHost</text:span>&gt;<text:line-break/> <text:line-break/>&lt;<text:span text:style-name="highlight_kw3">Directory</text:span> /var/www/karadav/www&gt;<text:line-break/><text:tab/><text:span text:style-name="highlight_kw1">Options</text:span> -<text:span text:style-name="highlight_kw2">Indexes</text:span> -Multiviews<text:line-break/><text:tab/><text:span text:style-name="highlight_kw1">AllowOverride</text:span> <text:span text:style-name="highlight_kw2">None</text:span><text:line-break/><text:tab/><text:span text:style-name="highlight_kw1">DirectoryIndex</text:span> index.php<text:line-break/> <text:line-break/><text:tab/><text:span text:style-name="highlight_kw1">RewriteEngine</text:span> <text:span text:style-name="highlight_kw2">On</text:span><text:line-break/><text:tab/><text:span text:style-name="highlight_kw1">RewriteBase</text:span> /<text:line-break/><text:tab/><text:span text:style-name="highlight_kw1">RewriteCond</text:span> %{REQUEST_FILENAME} !-d<text:line-break/><text:tab/><text:span text:style-name="highlight_kw1">RewriteCond</text:span> %{REQUEST_FILENAME} !-f<text:line-break/><text:tab/><text:span text:style-name="highlight_kw1">RewriteRule</text:span> ^.*$ /_router.php [L]<text:line-break/>&lt;/<text:span text:style-name="highlight_kw3">Directory</text:span>&gt;</text:p>
          </table:table-cell>
        </table:table-row>
      </table:table>
      <text:p text:style-name="Text_20_body">Il faut penser à ajouter le sous domaine dans le DNS. Ne soyez pas comme moi.</text:p>
      <text:p text:style-name="Text_20_body">On active le vhost : 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a2ensite karadav.conf<text:line-break/>systemctl reload apache2</text:p>
          </table:table-cell>
        </table:table-row>
      </table:table>
      <text:p text:style-name="Text_20_body">Et ne soyez pas moi, n'oubliez pas les droits sur le dossier de KaraDAV : 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<text:span text:style-name="highlight_kw2">chown</text:span> <text:span text:style-name="highlight_re5">-R</text:span> www-data:www-data <text:span text:style-name="highlight_sy0">/</text:span>var<text:span text:style-name="highlight_sy0">/</text:span>www<text:span text:style-name="highlight_sy0">/</text:span>karadav</text:p>
          </table:table-cell>
        </table:table-row>
      </table:table>
      <text:p text:style-name="Text_20_body">On se connecte à l'interface web avec les compte <text:span text:style-name="Source_20_Text">demo</text:span>, mot de passe <text:span text:style-name="Source_20_Text">karadavdemo</text:span>. On créé un autre compte admin et on vire le compte de demo.</text:p>
      <text:p text:style-name="Text_20_body">Profi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7::39:34</meta:creation-date>
    <dc:creator>Generated</dc:creator>
    <dc:date>2026-09-13T17::39:34</dc:date>
    <dc:language>en-US</dc:language>
    <meta:editing-cycles>1</meta:editing-cycles>
    <meta:editing-duration>PT0S</meta:editing-duration>
    <dc:title>informatique:web:karadav</dc:title>
  </office:meta>
</office:document-meta>
</file>