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pelican:erreur503"/><text:bookmark-start text:name="__RefHeading___erreur503_sous_pleicancomment_qu_c_est_foutu_1"/><text:bookmark-start text:name="erreur503_sous_pleicancomment_qu_c_est_foutu"/>Erreur503 sous Pleican : comment qu'c'est foutu<text:bookmark-end text:name="__RefHeading___erreur503_sous_pleicancomment_qu_c_est_foutu_1"/><text:bookmark-end text:name="erreur503_sous_pleicancomment_qu_c_est_fout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ge en cours de rédaction.</text:p></table:table-cell></table:table-row></table:table></draw:text-box></draw:frame></text:p>
      <text:p text:style-name="Text_20_body">Détails du fonctionnement de Pelican pour mon usage.</text:p>
      <text:p text:style-name="Text_20_body">Les différentes sources sont disponibles sur mon Gitlab :</text:p>
      <text:list text:style-name="List_20_1" text:continue-numbering="false">
        <text:list-item>
          <text:p text:style-name="List_20_1_Content_First"> <text:a xlink:type="simple" xlink:href="https://forge.tedomum.net/yahiko/pelican-themes" text:style-name="Internet_20_link" text:visited-style-name="Visited_20_Internet_20_Link">Sources du thèmes</text:a></text:p>
        </text:list-item>
        <text:list-item>
          <text:p text:style-name="List_20_1_Content"> <text:a xlink:type="simple" xlink:href="https://forge.tedomum.net/yahiko/erreur-503-blog" text:style-name="Internet_20_link" text:visited-style-name="Visited_20_Internet_20_Link">Pelican, fichiers et config et contenu</text:a> (hors images)</text:p>
        </text:list-item>
        <text:list-item>
          <text:p text:style-name="List_20_1_Content_Last"> <text:a xlink:type="simple" xlink:href="https://forge.tedomum.net/yahiko/python" text:style-name="Internet_20_link" text:visited-style-name="Visited_20_Internet_20_Link">Outil de génération de template d'articles</text:a>, c'est dégueu et en cours de refonte.</text:p>
        </text:list-item>
      </text:list>
      <text:h text:style-name="Heading_20_2" text:outline-level="2"><text:bookmark-start text:name="__RefHeading___le_themes_2"/><text:bookmark-start text:name="le_themes"/>Le thèmes<text:bookmark-end text:name="__RefHeading___le_themes_2"/><text:bookmark-end text:name="le_themes"/></text:h>
      <text:p text:style-name="Text_20_body">Mon thème est basé sur le thème simple fourni avec Pelican. Au fur et à mesure je le réécrit entièrement car certaines pages n'ont plus vraiment grand chose à voir avec celles d'origines. Les CSS sont 100% maison et ça se voit.</text:p>
      <text:h text:style-name="Heading_20_2" text:outline-level="2"><text:bookmark-start text:name="__RefHeading___la_configuration_de_pelican_3"/><text:bookmark-start text:name="la_configuration_de_pelican"/>La configuration de Pelican<text:bookmark-end text:name="__RefHeading___la_configuration_de_pelican_3"/><text:bookmark-end text:name="la_configuration_de_pelican"/></text:h>
      <text:p text:style-name="Text_20_body">La configuration de Pelican est située dans deux fichiers :</text:p>
      <text:list text:style-name="List_20_1" text:continue-numbering="false">
        <text:list-item>
          <text:p text:style-name="List_20_1_Content_First"> <text:span text:style-name="Source_20_Text">pelicanconf.py</text:span> : configuration générale. C'est elle qui va être exécutée lors de la commande <text:span text:style-name="Source_20_Text">pelican -r -l</text:span>.</text:p>
        </text:list-item>
        <text:list-item>
          <text:p text:style-name="List_20_1_Content_Last"> <text:span text:style-name="Source_20_Text">publishconf.py</text:span> : configuration pour la publication. Elle importe les variables utilisées dans <text:span text:style-name="Source_20_Text">pelicanconf.py</text:span> mais va écraser celles modifiées. Utilisée par le <text:span text:style-name="Source_20_Text">makefile</text:span> ou si le site est généré par la commande <text:span text:style-name="Source_20_Text">pelican content -s publishconf.py</text:span>.</text:p>
        </text:list-item>
      </text:list>
      <text:h text:style-name="Heading_20_3" text:outline-level="3"><text:bookmark-start text:name="__RefHeading___plugin_pelican_4"/><text:bookmark-start text:name="plugin_pelican"/>Plugin Pelican<text:bookmark-end text:name="__RefHeading___plugin_pelican_4"/><text:bookmark-end text:name="plugin_pelican"/></text:h>
      <text:h text:style-name="Heading_20_4" text:outline-level="4"><text:bookmark-start text:name="__RefHeading___image-process_5"/><text:bookmark-start text:name="image-process"/>image-process<text:bookmark-end text:name="__RefHeading___image-process_5"/><text:bookmark-end text:name="image-process"/></text:h>
      <text:p text:style-name="Text_20_body">J'utilise <text:span text:style-name="Source_20_Text">image-process</text:span> pour générer des miniatures. </text:p>
      <text:p text:style-name="Text_20_body">Dans <text:span text:style-name="Source_20_Text">pelicanconf.py</text:span>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MAGE_PROCESS <text:span text:style-name="highlight_sy0">=</text:span> <text:span text:style-name="highlight_br0">{</text:span><text:line-break/><text:s text:c="4"/><text:span text:style-name="highlight_st0">"thumb"</text:span>: <text:span text:style-name="highlight_br0">{</text:span><text:line-break/><text:s text:c="8"/><text:span text:style-name="highlight_st0">"type"</text:span>: <text:span text:style-name="highlight_st0">"image"</text:span><text:span text:style-name="highlight_sy0">,</text:span><text:line-break/><text:s text:c="8"/><text:span text:style-name="highlight_st0">"ops"</text:span>: <text:span text:style-name="highlight_br0">[</text:span><text:span text:style-name="highlight_st0">"crop 0 0 50% 50%"</text:span><text:span text:style-name="highlight_sy0">,</text:span> <text:span text:style-name="highlight_st0">"scale_out 150 150 True"</text:span><text:span text:style-name="highlight_sy0">,</text:span> <text:span text:style-name="highlight_st0">"crop 0 0 150 150"</text:span><text:span text:style-name="highlight_br0">]</text:span><text:span text:style-name="highlight_sy0">,</text:span><text:line-break/><text:s text:c="4"/><text:span text:style-name="highlight_br0">}</text:span><text:span text:style-name="highlight_sy0">,</text:span><text:line-break/><text:s text:c="4"/><text:span text:style-name="highlight_st0">"article-image"</text:span>: <text:span text:style-name="highlight_br0">{</text:span><text:line-break/><text:s text:c="8"/><text:span text:style-name="highlight_st0">"type"</text:span>: <text:span text:style-name="highlight_st0">"image"</text:span><text:span text:style-name="highlight_sy0">,</text:span><text:line-break/><text:s text:c="8"/><text:span text:style-name="highlight_st0">"ops"</text:span>: <text:span text:style-name="highlight_br0">[</text:span><text:span text:style-name="highlight_st0">"scale_in 600 600 True"</text:span><text:span text:style-name="highlight_br0">]</text:span><text:span text:style-name="highlight_sy0">,</text:span><text:line-break/><text:s text:c="4"/><text:span text:style-name="highlight_br0">}</text:span><text:span text:style-name="highlight_sy0">,</text:span><text:line-break/><text:span text:style-name="highlight_br0">}</text:span></text:p>
          </table:table-cell>
        </table:table-row>
      </table:table>
      <text:p text:style-name="Text_20_body">Sera créé dans chaque dossier d'images un sous dossier 'thumb' où seront placées les miniatures.</text:p>
      <text:p text:style-name="Text_20_body">Pour générer une miniature dans un article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[![Jack Chirac]({static}/images/JACK.jpg){: .image-process-article-image}</text:p>
          </table:table-cell>
        </table:table-row>
      </table:table>
      <text:p text:style-name="Text_20_body">Avec un lien vers le fichier source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[![Jack Chirac]({static}/images/JACK.jpg){: .image-process-article-image}]({static}/images/JACK.jpg)</text:p>
          </table:table-cell>
        </table:table-row>
      </table:table>
      <text:h text:style-name="Heading_20_3" text:outline-level="3"><text:bookmark-start text:name="__RefHeading___extensions_markdown_6"/><text:bookmark-start text:name="extensions_markdown"/>Extensions Markdown<text:bookmark-end text:name="__RefHeading___extensions_markdown_6"/><text:bookmark-end text:name="extensions_markdown"/></text:h>
      <text:p text:style-name="Text_20_body">Dans <text:span text:style-name="Source_20_Text">pelicanconf.py</text:span>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1"># Markdown extensions</text:span><text:line-break/>MARKDOWN <text:span text:style-name="highlight_sy0">=</text:span> <text:span text:style-name="highlight_br0">{</text:span><text:line-break/><text:s text:c="4"/><text:span text:style-name="highlight_st0">'extension_configs'</text:span>: <text:span text:style-name="highlight_br0">{</text:span><text:line-break/><text:s text:c="8"/><text:span text:style-name="highlight_st0">'markdown.extensions.extra'</text:span>: <text:span text:style-name="highlight_br0">{</text:span><text:span text:style-name="highlight_br0">}</text:span><text:span text:style-name="highlight_sy0">,</text:span><text:line-break/><text:s text:c="8"/><text:span text:style-name="highlight_st0">'markdown.extensions.meta'</text:span>: <text:span text:style-name="highlight_br0">{</text:span><text:span text:style-name="highlight_br0">}</text:span><text:span text:style-name="highlight_sy0">,</text:span><text:line-break/><text:s text:c="8"/><text:span text:style-name="highlight_st0">'markdown.extensions.codehilite'</text:span>: <text:span text:style-name="highlight_br0">{</text:span><text:span text:style-name="highlight_br0">}</text:span><text:span text:style-name="highlight_sy0">,</text:span><text:line-break/><text:s text:c="8"/><text:span text:style-name="highlight_co1"># https://facelessuser.github.io/pymdown-extensions</text:span><text:line-break/><text:s text:c="8"/><text:span text:style-name="highlight_st0">'pymdownx.tilde'</text:span>:<text:span text:style-name="highlight_br0">{</text:span><text:span text:style-name="highlight_br0">}</text:span><text:span text:style-name="highlight_sy0">,</text:span><text:line-break/><text:s text:c="8"/><text:span text:style-name="highlight_st0">'pymdownx.blocks.caption'</text:span>:<text:span text:style-name="highlight_br0">{</text:span><text:span text:style-name="highlight_br0">}</text:span><text:span text:style-name="highlight_sy0">,</text:span><text:line-break/><text:s text:c="8"/><text:span text:style-name="highlight_st0">'pymdownx.blocks.details'</text:span>:<text:span text:style-name="highlight_br0">{</text:span><text:span text:style-name="highlight_br0">}</text:span><text:span text:style-name="highlight_sy0">,</text:span><text:line-break/><text:s text:c="8"/><text:span text:style-name="highlight_st0">'pymdownx.blocks.html'</text:span>:<text:span text:style-name="highlight_br0">{</text:span><text:span text:style-name="highlight_br0">}</text:span><text:span text:style-name="highlight_sy0">,</text:span><text:line-break/><text:s text:c="8"/><text:span text:style-name="highlight_st0">'pymdownx.fancylists'</text:span>:<text:span text:style-name="highlight_br0">{</text:span><text:span text:style-name="highlight_br0">}</text:span><text:span text:style-name="highlight_sy0">,</text:span><text:line-break/><text:s text:c="4"/><text:span text:style-name="highlight_br0">}</text:span><text:span text:style-name="highlight_sy0">,</text:span><text:line-break/><text:s text:c="4"/><text:span text:style-name="highlight_st0">'output_format'</text:span>: <text:span text:style-name="highlight_st0">'html5'</text:span><text:span text:style-name="highlight_sy0">,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les_variables_7"/><text:bookmark-start text:name="les_variables"/>Les variables<text:bookmark-end text:name="__RefHeading___les_variables_7"/><text:bookmark-end text:name="les_variables"/></text:h>
      <text:p text:style-name="Text_20_body">Il va être possible d'insérer dans <text:span text:style-name="Source_20_Text">pelicanconf.py</text:span> des variables qui vont être utilisée dans le template. </text:p>
      <text:p text:style-name="Text_20_body">Par exemple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ITE_PRESENTATION <text:span text:style-name="highlight_sy0">=</text:span> <text:span text:style-name="highlight_st0">'Un super site qui poutre'</text:span></text:p>
          </table:table-cell>
        </table:table-row>
      </table:table>
      <text:p text:style-name="Text_20_body">Pourra être insérer dans le template de la manière suivante via Jinja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{% if SITE_PRESENTATION %}<text:line-break/><text:s text:c="8"/>{{ SITE_PRESENTATION }}<text:line-break/>{% endif %}</text:p>
          </table:table-cell>
        </table:table-row>
      </table:table>
      <text:p text:style-name="Text_20_body">Cela fonctionne aussi avec des listes, ici de liens :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LINKS <text:span text:style-name="highlight_sy0">=</text:span> <text:span text:style-name="highlight_br0">(</text:span><text:line-break/><text:s text:c="4"/><text:span text:style-name="highlight_br0">(</text:span><text:span text:style-name="highlight_st0">"Super lien"</text:span><text:span text:style-name="highlight_sy0">,</text:span> <text:span text:style-name="highlight_st0">'https://supersite.tld'</text:span><text:span text:style-name="highlight_br0">)</text:span><text:span text:style-name="highlight_sy0">,</text:span><text:line-break/><text:s text:c="4"/><text:span text:style-name="highlight_br0">(</text:span><text:span text:style-name="highlight_st0">"Super NUL"</text:span><text:span text:style-name="highlight_sy0">,</text:span> <text:span text:style-name="highlight_st0">'https://sitepasbien.tld'</text:span><text:span text:style-name="highlight_br0">)</text:span><text:span text:style-name="highlight_sy0">,</text:span><text:line-break/><text:span text:style-name="highlight_br0">)</text:span>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{% if LINKS %}<text:line-break/><text:span text:style-name="highlight_sc2">&lt;<text:a xlink:type="simple" xlink:href="http://december.com/html/4/element/ul.html" text:style-name="Internet_20_link" text:visited-style-name="Visited_20_Internet_20_Link"><text:span text:style-name="highlight_kw2">ul</text:span></text:a>&gt;</text:span><text:line-break/><text:s text:c="8"/><text:span text:style-name="highlight_sc2">&lt;<text:a xlink:type="simple" xlink:href="http://december.com/html/4/element/li.html" text:style-name="Internet_20_link" text:visited-style-name="Visited_20_Internet_20_Link"><text:span text:style-name="highlight_kw2">li</text:span></text:a>&gt;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{{ link }}"</text:span>&gt;</text:span>{{ name }}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&lt;<text:span text:style-name="highlight_sy0">/</text:span><text:a xlink:type="simple" xlink:href="http://december.com/html/4/element/li.html" text:style-name="Internet_20_link" text:visited-style-name="Visited_20_Internet_20_Link"><text:span text:style-name="highlight_kw2">li</text:span></text:a>&gt;</text:span><text:line-break/><text:span text:style-name="highlight_sc2">&lt;<text:span text:style-name="highlight_sy0">/</text:span><text:a xlink:type="simple" xlink:href="http://december.com/html/4/element/ul.html" text:style-name="Internet_20_link" text:visited-style-name="Visited_20_Internet_20_Link"><text:span text:style-name="highlight_kw2">ul</text:span></text:a>&gt;</text:span><text:line-break/>{% endif %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0:38</meta:creation-date>
    <dc:creator>Generated</dc:creator>
    <dc:date>2026-08-31T12::00:38</dc:date>
    <dc:language>en-US</dc:language>
    <meta:editing-cycles>1</meta:editing-cycles>
    <meta:editing-duration>PT0S</meta:editing-duration>
    <dc:title>informatique:web:pelican:erreur503</dc:title>
  </office:meta>
</office:document-meta>
</file>