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transfert-fsmo"/><text:bookmark-start text:name="__RefHeading___transfert_de_roles_fsmo_sous_windows_server_1"/><text:bookmark-start text:name="transfert_de_roles_fsmo_sous_windows_server"/>Transfert de rôles FSMO sous Windows Server<text:bookmark-end text:name="__RefHeading___transfert_de_roles_fsmo_sous_windows_server_1"/><text:bookmark-end text:name="transfert_de_roles_fsmo_sous_windows_server"/></text:h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p text:style-name="Text_20_body">Il faut que le nouveau serveur soit intégré dans le domaine.</text:p>
      <text:p text:style-name="Text_20_body">Le niveau fonctionnel de l'ancien serveur doit être mit au plus haut.</text:p>
      <text:h text:style-name="Heading_20_3" text:outline-level="3"><text:bookmark-start text:name="__RefHeading___transferer_les_roles_3"/><text:bookmark-start text:name="transferer_les_roles"/>Transférer les rôles<text:bookmark-end text:name="__RefHeading___transferer_les_roles_3"/><text:bookmark-end text:name="transferer_les_roles"/></text:h>
      <text:p text:style-name="Text_20_body">Sur le nouveau serveur, lancer ntdsutils.exe.</text:p>
      <text:p text:style-name="Text_20_body">Taper les commandes suivantes 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1::21:15</meta:creation-date>
    <dc:creator>Generated</dc:creator>
    <dc:date>2026-09-06T21::21:15</dc:date>
    <dc:language>en-US</dc:language>
    <meta:editing-cycles>1</meta:editing-cycles>
    <meta:editing-duration>PT0S</meta:editing-duration>
    <dc:title>informatique:windows:transfert-fsmo</dc:title>
  </office:meta>
</office:document-meta>
</file>