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5a739e7321da6a0cec64fe3e0c44f4.jpg"/>
  <manifest:file-entry manifest:media-type="image/jpeg" manifest:full-path="Pictures/46269ada95a48b69875d654966eccd86.jpg"/>
  <manifest:file-entry manifest:media-type="image/jpeg" manifest:full-path="Pictures/7e15ae25d1ec619024de48c3d1887f74.jpg"/>
  <manifest:file-entry manifest:media-type="image/jpeg" manifest:full-path="Pictures/813f44772348b289ba6c73cf9dcf703a.jpg"/>
  <manifest:file-entry manifest:media-type="image/jpeg" manifest:full-path="Pictures/252433a8d462d549bda1c85bb9d49d16.jpg"/>
  <manifest:file-entry manifest:media-type="image/jpeg" manifest:full-path="Pictures/d233249b1b3824b5e73bc4528eebae53.jpg"/>
  <manifest:file-entry manifest:media-type="image/jpeg" manifest:full-path="Pictures/beea36a058b827cc99b789687fa170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consoles:xbox360:badupdate-abadavatar"/><text:bookmark-start text:name="__RefHeading___exploit_bad_update_et_abadavatar_1"/><text:bookmark-start text:name="exploit_bad_update_et_abadavatar"/>Exploit Bad Update et ABadAvatar<text:bookmark-end text:name="__RefHeading___exploit_bad_update_et_abadavatar_1"/><text:bookmark-end text:name="exploit_bad_update_et_abadavata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Je ne suis pas responsable si vous cassez votre console.</text:p><text:p text:style-name="Text_20_body">Ce page est un condensé d'informations à un instant T. Je recommande tout de même de jeter un œil aux vidéo données en source et à vérifier les nouveautés.</text:p></table:table-cell></table:table-row></table:table></draw:text-box></draw:frame></text:p>
      <text:p text:style-name="Text_20_body"><text:span text:style-name="Strong_20_Emphasis">Rédigé le 24/09/2025.</text:span></text:p>
      <text:p text:style-name="Text_20_body">Basé sur les tutoriels de <text:a xlink:type="simple" xlink:href="https://www.youtube.com/@MrMario2011" text:style-name="Internet_20_link" text:visited-style-name="Visited_20_Internet_20_Link">MrMario2011</text:a> sur YouTube : </text:p>
      <text:list text:style-name="List_20_1" text:continue-numbering="false">
        <text:list-item>
          <text:p text:style-name="List_20_1_Content_First"> <text:a xlink:type="simple" xlink:href="https://www.youtube.com/watch?v=S4xyqbkK51w" text:style-name="Internet_20_link" text:visited-style-name="Visited_20_Internet_20_Link">How to Mod Any Xbox 360 with a USB Drive - Bad Update Beginner Setup for Homebrew, Backups, &amp; More!</text:a></text:p>
        </text:list-item>
        <text:list-item>
          <text:p text:style-name="List_20_1_Content_Last"> <text:a xlink:type="simple" xlink:href="https://www.youtube.com/watch?v=Aeebq-Tdh0k" text:style-name="Internet_20_link" text:visited-style-name="Visited_20_Internet_20_Link">ABadAvatar: Bad Update's Biggest Improvement Yet! - Upgrade &amp; Usage Guide</text:a></text:p>
        </text:list-item>
      </text:list>
      <text:p text:style-name="Text_20_body">Je ne suis pas fan des tutoriels vidéo. C'est souvent trop long pour rien. Même si le vidéaste MrMario2011 à l'air d'être quelqu'un de très sympathique, une vidéo de plus d'une heure pour <text:span text:style-name="Emphasis">Bad Update</text:span>, même si elle est très bien faite, ça m'a gavé. J'ai donc voulu en faire ici un condensé écrit.</text:p>
      <text:p text:style-name="Text_20_body">Je vais aborder <text:span text:style-name="Emphasis">Bad Update</text:span> et <text:span text:style-name="Emphasis">ABadAvatar</text:span>. Au moment où j'écris ces lignes, <text:span text:style-name="Emphasis">ABadAvatar</text:span> est la méthode préconisée. Je vais aborder celle-ci en priorité, j'aborderais ensuite <text:span text:style-name="Emphasis">Bad Update</text:span>, pour la forme.</text:p>
      <text:p text:style-name="Text_20_body">Je vais partir du principe que vous savez manipuler des fichiers sur un ordinateur et croiser les informations si nécessaire.</text:p>
      <text:h text:style-name="Heading_20_2" text:outline-level="2"><text:bookmark-start text:name="__RefHeading___kecece_2"/><text:bookmark-start text:name="kecece"/>Kécécé<text:bookmark-end text:name="__RefHeading___kecece_2"/><text:bookmark-end text:name="kecece"/></text:h>
      <text:p text:style-name="Text_20_body"><text:span text:style-name="Emphasis">Bad Update</text:span> est un exploit pour la Xbox 360 qui permet d'exécuter du code non signé (des homebrew) avec une simple clef USB et l'exécution de l'exploit à chaque démarrage de la console. Cela se permet de se passer de mods nécessitant des soudures.</text:p>
      <text:p text:style-name="Text_20_body">Il se base sur une faille dans l'hyperviseur de la console. Pour avoir un peu plus de détails techniques, je recommande la première vidéo de <text:a xlink:type="simple" xlink:href="https://www.youtube.com/@ModernVintageGame" text:style-name="Internet_20_link" text:visited-style-name="Visited_20_Internet_20_Link">Modern Vintage Gamer</text:a> sur le sujet : <text:a xlink:type="simple" xlink:href="https://www.youtube.com/watch?v=IUK__yGXmds" text:style-name="Internet_20_link" text:visited-style-name="Visited_20_Internet_20_Link">Any Xbox can now be hacked with just a USB Flash Drive</text:a></text:p>
      <text:p text:style-name="Text_20_body">L'avantage de cette méthode est qu'elle est réversible. Si la clef USB n'est pas insérée, la console démarre dans une état normal.</text:p>
      <text:p text:style-name="Text_20_body">L'inconvénient est qu'elle ne fonctionne pas 100% du temps. Parfois l'exécution de l'exploit va se faire en quelques secondes à un minute. Parfois il en faudra 5, d'autres fois 10. Et parfois ça plante. Généralement si cela ne fonctionne pas au bout de 5 minutes de redémarre la console et je retente ma chance.</text:p>
      <text:p text:style-name="Text_20_body">Sachant que le taux de réussite a largement augmenté entre la première version et la version 1.2 de <text:span text:style-name="Emphasis">Bad Update</text:span>.</text:p>
      <text:h text:style-name="Heading_20_2" text:outline-level="2"><text:bookmark-start text:name="__RefHeading___verifier_la_version_du_systeme_et_le_mettre_a_jour_3"/><text:bookmark-start text:name="verifier_la_version_du_systeme_et_le_mettre_a_jour"/>Vérifier la version du système et le mettre à jour<text:bookmark-end text:name="__RefHeading___verifier_la_version_du_systeme_et_le_mettre_a_jour_3"/><text:bookmark-end text:name="verifier_la_version_du_systeme_et_le_mettre_a_jour"/></text:h>
      <text:p text:style-name="Text_20_body">Il faut que la console soit au moins en version 2.0.17559.0.</text:p>
      <text:p text:style-name="Text_20_body">Si nécessaire, télécharger le firmware via le lien suivant : <text:a xlink:type="simple" xlink:href="https://digiex.net/threads/xbox-360-dashboard-system-update-2-0-17559-0-download-with-avatars.16047/" text:style-name="Internet_20_link" text:visited-style-name="Visited_20_Internet_20_Link">https://digiex.net/threads/xbox-360-dashboard-system-update-2-0-17559-0-download-with-avatars.16047/</text:a></text:p>
      <text:p text:style-name="Text_20_body">Formater une clef USB au format FAT32 et copier le dossier <text:span text:style-name="Source_20_Text">$SystemUpdate</text:span> à la racine.</text:p>
      <text:p text:style-name="Text_20_body">Si comme moi votre clef fait plus de 32Go Windows ne voudra pas la formater en autre chose que exFat ou NTFS. Il est possible de passer par <text:span text:style-name="Source_20_Text">Diskpart</text:span> pour créer une partition d'uniquement 32Go. Il doit aussi exister des utilitaires graphiques.</text:p>
      <text:p text:style-name="Text_20_body">L'insérer dans la console, accepter la mise à jour.</text:p>
      <text:p text:style-name="Text_20_body">Formater la clef USB depuis l'interface de la console. Cela va permettre d'avoir un support en FAT32 de la taille de la clef USB.</text:p>
      <text:p text:style-name="Text_20_body"><draw:frame draw:style-name="mediacenter" draw:name="0" text:anchor-type="paragraph" draw:z-index="0" svg:width="15.875cm" svg:height="8.9296875cm"><draw:image xlink:href="Pictures/dc5a739e7321da6a0cec64fe3e0c44f4.jpg" xlink:type="simple" xlink:show="embed" xlink:actuate="onLoad"/></draw:frame></text:p>
      <text:h text:style-name="Heading_20_2" text:outline-level="2"><text:bookmark-start text:name="__RefHeading___fichiers_a_telecharger_4"/><text:bookmark-start text:name="fichiers_a_telecharger"/>Fichiers à télécharger<text:bookmark-end text:name="__RefHeading___fichiers_a_telecharger_4"/><text:bookmark-end text:name="fichiers_a_telecharger"/></text:h>
      <text:list text:style-name="List_20_1" text:continue-numbering="false">
        <text:list-item>
          <text:p text:style-name="List_20_1_Content_First"> <text:a xlink:type="simple" xlink:href="https://github.com/shutterbug2000/ABadAvatar" text:style-name="Internet_20_link" text:visited-style-name="Visited_20_Internet_20_Link">Exploit ABadAvatar</text:a>, en Public Beta 1.0 à l'heure où j'écris ces lignes.</text:p>
        </text:list-item>
        <text:list-item>
          <text:p text:style-name="List_20_1_Content"> <text:a xlink:type="simple" xlink:href="https://github.com/Byrom90/XeUnshackle" text:style-name="Internet_20_link" text:visited-style-name="Visited_20_Internet_20_Link">Payload XeUnshackle</text:a></text:p>
        </text:list-item>
        <text:list-item>
          <text:p text:style-name="List_20_1_Content"> <text:a xlink:type="simple" xlink:href="https://consolemods.org/wiki/Xbox_360:Aurora" text:style-name="Internet_20_link" text:visited-style-name="Visited_20_Internet_20_Link">Le dashboard custom Aurora</text:a></text:p>
        </text:list-item>
        <text:list-item>
          <text:p text:style-name="List_20_1_Content"> <text:a xlink:type="simple" xlink:href="https://digiex.net/threads/xexmenu-1-1-download-xex-menu-iso-live-and-xex-file-manager-for-xbox-360.11096/" text:style-name="Internet_20_link" text:visited-style-name="Visited_20_Internet_20_Link">Le dashboard custom XeXMenu</text:a></text:p>
        </text:list-item>
        <text:list-item>
          <text:p text:style-name="List_20_1_Content_Last"> <text:a xlink:type="simple" xlink:href="https://consolemods.org/wiki/File:Simple_360_NAND_Flasher.7z" text:style-name="Internet_20_link" text:visited-style-name="Visited_20_Internet_20_Link">Simple 360 NAND Flasher</text:a></text:p>
        </text:list-item>
      </text:list>
      <text:h text:style-name="Heading_20_2" text:outline-level="2"><text:bookmark-start text:name="__RefHeading___preparation_de_la_clef_usb_5"/><text:bookmark-start text:name="preparation_de_la_clef_usb"/>Préparation de la clef USB<text:bookmark-end text:name="__RefHeading___preparation_de_la_clef_usb_5"/><text:bookmark-end text:name="preparation_de_la_clef_usb"/></text:h>
      <text:p text:style-name="Text_20_body">Si vous avez formaté la clef USB depuis la console, un dossier caché <text:span text:style-name="Source_20_Text">Content</text:span> doit s'y trouver.</text:p>
      <text:h text:style-name="Heading_20_3" text:outline-level="3"><text:bookmark-start text:name="__RefHeading___abadavatar_6"/><text:bookmark-start text:name="abadavatar"/>ABadAvatar<text:bookmark-end text:name="__RefHeading___abadavatar_6"/><text:bookmark-end text:name="abadavatar"/></text:h>
      <text:p text:style-name="Text_20_body">Décompresser <text:span text:style-name="Source_20_Text">ABadAvatar-publicbeta1.0.zip</text:span> et copier les dossiers <text:span text:style-name="Source_20_Text">BadUpdatePayload</text:span> et <text:span text:style-name="Source_20_Text">Content</text:span> sur la clef USB.</text:p>
      <text:h text:style-name="Heading_20_3" text:outline-level="3"><text:bookmark-start text:name="__RefHeading___xeunshackle_7"/><text:bookmark-start text:name="xeunshackle"/>XeUnshackle<text:bookmark-end text:name="__RefHeading___xeunshackle_7"/><text:bookmark-end text:name="xeunshackle"/></text:h>
      <text:p text:style-name="Text_20_body">Décompresser <text:span text:style-name="Source_20_Text">XeUnshackle-BETA-v1_02.zip</text:span>. Sélectionner et copier tous le contenu de l'archive, excepté le fichier <text:span text:style-name="Source_20_Text">README - IMPORT.txt</text:span> (qui est intéressant à lire) et copiez-les sur la clef.</text:p>
      <text:h text:style-name="Heading_20_3" text:outline-level="3"><text:bookmark-start text:name="__RefHeading___aurora_8"/><text:bookmark-start text:name="aurora"/>Aurora<text:bookmark-end text:name="__RefHeading___aurora_8"/><text:bookmark-end text:name="aurora"/></text:h>
      <text:p text:style-name="Text_20_body">Décompresser <text:span text:style-name="Source_20_Text">Aurora 0.7b.2 - Release Package.rar</text:span>. Renommer le dossier <text:span text:style-name="Source_20_Text">Aurora 0.7b.2 - Release Package</text:span> en <text:span text:style-name="Source_20_Text">Aurora</text:span> pour plus de lisibilité.</text:p>
      <text:p text:style-name="Text_20_body">Créer un dossier <text:span text:style-name="Source_20_Text">Apps</text:span> à la racine de la clef USB et y copier le dossier <text:span text:style-name="Source_20_Text">Aurora</text:span>.</text:p>
      <text:h text:style-name="Heading_20_3" text:outline-level="3"><text:bookmark-start text:name="__RefHeading___xexmenu_9"/><text:bookmark-start text:name="xexmenu"/>XeXMenu<text:bookmark-end text:name="__RefHeading___xexmenu_9"/><text:bookmark-end text:name="xexmenu"/></text:h>
      <text:p text:style-name="Text_20_body">Comme <text:span text:style-name="Emphasis">Aurora</text:span>, <text:span text:style-name="Emphasis">XeXMenu</text:span> est un dashboard alternatif. Il ne servira pas vraiment ici mais il est toujours intéressant de l'avoir sous la main et peut servir à tester le lancement des homebrew.</text:p>
      <text:p text:style-name="Text_20_body">Décompresser <text:span text:style-name="Source_20_Text">xexmenu_v1.1.rar</text:span>. L'archive contient deux autres archives <text:span text:style-name="Source_20_Text">rar</text:span>, les décompresser.</text:p>
      <text:h text:style-name="Heading_20_4" text:outline-level="4"><text:bookmark-start text:name="__RefHeading___xexmenu_v1.1-live_10"/><text:bookmark-start text:name="xexmenu_v1.1-live"/>XeXMenu_v1.1-LIVE<text:bookmark-end text:name="__RefHeading___xexmenu_v1.1-live_10"/><text:bookmark-end text:name="xexmenu_v1.1-live"/></text:h>
      <text:p text:style-name="Text_20_body">Copier le dossier <text:span text:style-name="Source_20_Text">C0DE9999</text:span> dans le dossier <text:span text:style-name="Source_20_Text">Content\0000000000000000</text:span> de la clef.</text:p>
      <text:h text:style-name="Heading_20_4" text:outline-level="4"><text:bookmark-start text:name="__RefHeading___xexmenu_v1.1-xex_11"/><text:bookmark-start text:name="xexmenu_v1.1-xex"/>XeXMenu_v1.1-XEX<text:bookmark-end text:name="__RefHeading___xexmenu_v1.1-xex_11"/><text:bookmark-end text:name="xexmenu_v1.1-xex"/></text:h>
      <text:p text:style-name="Text_20_body">Renommer le dossier <text:span text:style-name="Source_20_Text">XeXMenu_v1.1-XEX</text:span> en quelque chose de plus parlant. Par exemple <text:span text:style-name="Source_20_Text">XeXMenu 1.1</text:span>. Le copier dans le dossier <text:span text:style-name="Source_20_Text">Apps</text:span> de la clef.</text:p>
      <text:h text:style-name="Heading_20_3" text:outline-level="3"><text:bookmark-start text:name="__RefHeading___simple_360_nand_flasher_12"/><text:bookmark-start text:name="simple_360_nand_flasher"/>Simple 360 NAND Flasher<text:bookmark-end text:name="__RefHeading___simple_360_nand_flasher_12"/><text:bookmark-end text:name="simple_360_nand_flasher"/></text:h>
      <text:p text:style-name="Text_20_body">Décompresser <text:span text:style-name="Source_20_Text">Simple_360_NAND_Flasher.7z</text:span> et copier le dossier <text:span text:style-name="Source_20_Text">Simple 360 NAND Flasher</text:span> dans le dossier <text:span text:style-name="Source_20_Text">Apps</text:span>.</text:p>
      <text:h text:style-name="Heading_20_3" text:outline-level="3"><text:bookmark-start text:name="__RefHeading___verification_13"/><text:bookmark-start text:name="verification"/>Vérification<text:bookmark-end text:name="__RefHeading___verification_13"/><text:bookmark-end text:name="verification"/></text:h>
      <text:p text:style-name="Text_20_body">Si tout s'est bien passé, la clef USB devrait avoir une arborescence qui ressemble à ceci : </text:p>
      <text:p text:style-name="Preformatted_20_Text">*:.<text:line-break/>├───BadUpdatePayload<text:line-break/>├───Content<text:line-break/>│<text:s text:c="3"/>└───0000000000000000<text:line-break/>│<text:s text:c="7"/>└C0DE9999<text:line-break/>└───Apps<text:line-break/><text:s text:c="4"/>├───Aurora<text:line-break/><text:s text:c="4"/>├───XeXMenu 1.1<text:line-break/><text:s text:c="4"/>└───Simple 360 NAND Flasher</text:p>
      <text:h text:style-name="Heading_20_3" text:outline-level="3"><text:bookmark-start text:name="__RefHeading___modifier_launch.ini_14"/><text:bookmark-start text:name="modifier_launch.ini"/>Modifier launch.ini<text:bookmark-end text:name="__RefHeading___modifier_launch.ini_14"/><text:bookmark-end text:name="modifier_launch.ini"/></text:h>
      <text:p text:style-name="Text_20_body">Éditer le fichier <text:span text:style-name="Source_20_Text">laucnh.ini</text:span> situé à la racine de la clef avec notre éditeur de texte préféré (Notepad++, VSCode(ium), Nano, Vim, Emacs…).</text:p>
      <text:p text:style-name="Text_20_body">Il va falloir modifier le fichier pour préciser quel dashboard sera chargé par défaut après l'exécution de l'exploit. Si la valeur est vide c'est le dashboard par défaut de la Xbox 360 qui sera chargé.</text:p>
      <text:p text:style-name="Text_20_body">Par exemple pour charger Aurora : </text:p>
      <text:p text:style-name="Text_20_body">Ligne 37, modifier la commande qui suit avec le chemin qui correspond à ce qui est sur la clef USB. Si vous avez suivi cette procédure assidument, cela doit être la valeur suivante : </text:p>
      <table:table table:style-name="Table">
        <table:table-column table:style-name="odt_auto_style_table_column_2_1"/>
        <table:table-row>
          <table:table-cell office:value-type="string" table:style-name="tablecell">
            <text:p text:style-name="Preformatted_20_Text"><text:span text:style-name="highlight_re1">Default</text:span> <text:span text:style-name="highlight_sy0">=</text:span><text:span text:style-name="highlight_re2"> Usb:\Apps\Aurora\Aurora.xex</text:span></text:p>
          </table:table-cell>
        </table:table-row>
      </table:table>
      <text:h text:style-name="Heading_20_2" text:outline-level="2"><text:bookmark-start text:name="__RefHeading___sur_la_console_15"/><text:bookmark-start text:name="sur_la_console"/>Sur la console<text:bookmark-end text:name="__RefHeading___sur_la_console_15"/><text:bookmark-end text:name="sur_la_console"/></text:h>
      <text:h text:style-name="Heading_20_3" text:outline-level="3"><text:bookmark-start text:name="__RefHeading___pre-requis_16"/><text:bookmark-start text:name="pre-requis"/>Pré-requis<text:bookmark-end text:name="__RefHeading___pre-requis_16"/><text:bookmark-end text:name="pre-requis"/></text:h>
      <text:p text:style-name="Text_20_body">Déconnecter la console d'internet. Si elle est connectée avec un cordon réseau, le débrancher. Si elle est connectée en Wi-Fi le déconnecter depuis les paramètres. Elle pourra être reconnectée à internet après l'exécution de l'exploit.</text:p>
      <text:p text:style-name="Text_20_body">Il est aussi recommandé de créer un profil hors ligne.</text:p>
      <text:h text:style-name="Heading_20_3" text:outline-level="3"><text:bookmark-start text:name="__RefHeading___lancement_de_l_exploit_17"/><text:bookmark-start text:name="lancement_de_l_exploit"/>Lancement de l'exploit<text:bookmark-end text:name="__RefHeading___lancement_de_l_exploit_17"/><text:bookmark-end text:name="lancement_de_l_exploit"/></text:h>
      <text:p text:style-name="Text_20_body">Brancher la clef USB. Au démarrage de la console, ou en allant sur le menu de choix des avatars, un avatar nommé <text:span text:style-name="Emphasis">ABadAvatar</text:span> doit avoir apparu. Un message de succès va aussi apparaitre : </text:p>
      <table:table table:style-name="Table_Quotation1">
        <table:table-column/>
        <table:table-row>
          <table:table-cell office:value-type="string" table:style-name="Cell_Quotation1">
            <text:p text:style-name="tablealignleft"> ABadAvatar is FREE software!  <text:line-break/> If yoy paid for it, demand a refund!</text:p>
          </table:table-cell>
        </table:table-row>
      </table:table>
      <text:p text:style-name="Text_20_body">Cela veut dire que l'exploit est en train de s'exécuter. Cela peut prendre de quelques secondes à quelques minutes. Les diodes de la console vont faire les folles, et même passer à l'orange sur les modèles fat. Pas de panique, normalement elles indiquent les étapes de l'exploit. Ce n'est pas un <text:span text:style-name="Emphasis">Red Ring of Death</text:span> !</text:p>
      <text:p text:style-name="Text_20_body">Si au bout de 5-10 minutes rien ne se passe, ou que l'interface est figée, ne pas hésiter à redémarrer la console et recommencer. Le taux de réussite s'est amélioré mais n'est pas encore de 100%.</text:p>
      <text:p text:style-name="Text_20_body"><draw:frame draw:style-name="mediacenter" draw:name="1" text:anchor-type="paragraph" draw:z-index="1" svg:width="15.875cm" svg:height="8.9296875cm"><draw:image xlink:href="Pictures/46269ada95a48b69875d654966eccd86.jpg" xlink:type="simple" xlink:show="embed" xlink:actuate="onLoad"/></draw:frame></text:p>
      <text:h text:style-name="Heading_20_3" text:outline-level="3"><text:bookmark-start text:name="__RefHeading___xeunshackle_18"/><text:bookmark-start text:name="xeunshackle1"/>XeUnshackle<text:bookmark-end text:name="__RefHeading___xeunshackle_18"/><text:bookmark-end text:name="xeunshackle1"/></text:h>
      <text:p text:style-name="Text_20_body">Une fois l'exploit réussi, l'intro de <text:span text:style-name="Emphasis">XeUnschackle</text:span> va se jouer.</text:p>
      <text:p text:style-name="Text_20_body">Le logiciel va afficher des informations sur la console et permettre de sauvegardes des éléments.</text:p>
      <text:p text:style-name="Text_20_body">Appuyer sur <text:span text:style-name="Plugin_Keyboard___keyboard">X</text:span> pour sauvegarder les informations de la console vers un fichier <text:span text:style-name="Source_20_Text">ConsoleInfo.txt</text:span>.</text:p>
      <text:p text:style-name="Text_20_body">Appuyer sur <text:span text:style-name="Plugin_Keyboard___keyboard">Y</text:span> pour sauvegarder la première clef du bootloader dans un fichier <text:span text:style-name="Source_20_Text">bin</text:span> qui correspond au modèle de la console.</text:p>
      <text:p text:style-name="Text_20_body">Appuyer sur la touche <text:span text:style-name="Plugin_Keyboard___keyboard">Back</text:span> de la manette pour continuer. Le dashboard <text:span text:style-name="Emphasis">Aurora</text:span> devrait se lancer.</text:p>
      <text:p text:style-name="Text_20_body"><draw:frame draw:style-name="mediacenter" draw:name="2" text:anchor-type="paragraph" draw:z-index="2" svg:width="15.875cm" svg:height="8.9296875cm"><draw:image xlink:href="Pictures/7e15ae25d1ec619024de48c3d1887f74.jpg" xlink:type="simple" xlink:show="embed" xlink:actuate="onLoad"/></draw:frame></text:p>
      <text:h text:style-name="Heading_20_3" text:outline-level="3"><text:bookmark-start text:name="__RefHeading___aurora_19"/><text:bookmark-start text:name="aurora1"/>Aurora<text:bookmark-end text:name="__RefHeading___aurora_19"/><text:bookmark-end text:name="aurora1"/></text:h>
      <text:p text:style-name="Text_20_body">A partir de là il est possible de reconnecter la console à internet si désiré. La connexion au Xbox Live est de toutes façons bloquer.</text:p>
      <text:p text:style-name="Text_20_body">Avec le bouton <text:span text:style-name="Plugin_Keyboard___keyboard">Back</text:span> il est possible d'appeler un gestionnaire de fichiers (File Manager). La touche <text:span text:style-name="Plugin_Keyboard___keyboard">Xbox</text:span> de la manette permet aussi d'accéder à un autre navigateur de fichiers. L'un ou l'autre vont permettre de lancer des applications au format <text:span text:style-name="Source_20_Text">xex</text:span>.</text:p>
      <text:p text:style-name="Text_20_body">Je ne vais pas m'épancher maintenant sur l'utilisation d'<text:span text:style-name="Emphasis">Aurora</text:span>. Cela fera l'objet d'une autre procédure.</text:p>
      <text:p text:style-name="Text_20_body"><draw:frame draw:style-name="mediacenter" draw:name="3" text:anchor-type="paragraph" draw:z-index="3" svg:width="15.875cm" svg:height="8.9296875cm"><draw:image xlink:href="Pictures/813f44772348b289ba6c73cf9dcf703a.jpg" xlink:type="simple" xlink:show="embed" xlink:actuate="onLoad"/></draw:frame></text:p>
      <text:p text:style-name="Text_20_body"><draw:frame draw:style-name="mediacenter" draw:name="4" text:anchor-type="paragraph" draw:z-index="4" svg:width="15.875cm" svg:height="8.9296875cm"><draw:image xlink:href="Pictures/252433a8d462d549bda1c85bb9d49d16.jpg" xlink:type="simple" xlink:show="embed" xlink:actuate="onLoad"/></draw:frame></text:p>
      <text:h text:style-name="Heading_20_3" text:outline-level="3"><text:bookmark-start text:name="__RefHeading___sauvegarder_la_nand_avec_simple_360_nand_flasher_20"/><text:bookmark-start text:name="sauvegarder_la_nand_avec_simple_360_nand_flasher"/>Sauvegarder la NAND avec Simple 360 NAND Flasher<text:bookmark-end text:name="__RefHeading___sauvegarder_la_nand_avec_simple_360_nand_flasher_20"/><text:bookmark-end text:name="sauvegarder_la_nand_avec_simple_360_nand_flasher"/></text:h>
      <text:p text:style-name="Text_20_body">A partir d'un des navigateurs de fichiers, aller dans <text:span text:style-name="Source_20_Text">Usb0</text:span> puis naviguer jusqu'au dossier <text:span text:style-name="Source_20_Text">Apps\Simple 360 NAND Flasher</text:span> et lancer <text:span text:style-name="Source_20_Text">default.xex</text:span>.</text:p>
      <text:p text:style-name="Text_20_body">Appuyer sur le bouton <text:span text:style-name="Plugin_Keyboard___keyboard">X</text:span> de la mnatte pour lancer une sauvegarde de la mémoire NAND de la console vers la clef USB?</text:p>
      <text:p text:style-name="Text_20_body">Cette sauvegarde pourrait permettre de reflasher la NAND de la console, moyennant bricolage et soudures, en cas de corruption. Généralement cette sauvegarde est la première chose à faire lors du modding d'une console.</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Il est d'ailleurs conseillé de ne pas jouer dans la mémoire flash du système (la NAND) avec l'exploit Bad Update. Elle est accessible par l'explorateur de fichiers d'<text:span text:style-name="Emphasis">Aurora</text:span> sous <text:span text:style-name="Source_20_Text">Xbox360\System\Flash</text:span> mais pas touche p'tit con ! Aucun homebrew pour changer le logo de démarrage ou d'autres choses sous peine de bricker la console.</text:p></table:table-cell></table:table-row></table:table></draw:text-box></draw:frame></text:p>
      <text:p text:style-name="Text_20_body"><draw:frame draw:style-name="mediacenter" draw:name="5" text:anchor-type="paragraph" draw:z-index="5" svg:width="15.875cm" svg:height="8.9296875cm"><draw:image xlink:href="Pictures/d233249b1b3824b5e73bc4528eebae53.jpg" xlink:type="simple" xlink:show="embed" xlink:actuate="onLoad"/></draw:frame></text:p>
      <text:h text:style-name="Heading_20_2" text:outline-level="2"><text:bookmark-start text:name="__RefHeading___sauvegarde_des_trucs_21"/><text:bookmark-start text:name="sauvegarde_des_trucs"/>Sauvegarde des trucs<text:bookmark-end text:name="__RefHeading___sauvegarde_des_trucs_21"/><text:bookmark-end text:name="sauvegarde_des_trucs"/></text:h>
      <text:p text:style-name="Text_20_body">Une fois tout cela fait, il est conseillé de mettre en sécurité sur un support sauvegardé (sur un ordinateur et un ou plusieurs autres supports) les fichiers suivants. Il n'est pas nécessaire de les conserver sur la clef.</text:p>
      <text:p text:style-name="Text_20_body">Sous <text:span text:style-name="Source_20_Text">Apps\Simple 360 NAND Flasher</text:span>, pour conserver la sauvegarde de la NAND : </text:p>
      <text:list text:style-name="List_20_1" text:continue-numbering="false">
        <text:list-item>
          <text:p text:style-name="List_20_1_Content_First"> <text:span text:style-name="Source_20_Text">cpukey.txt</text:span></text:p>
        </text:list-item>
        <text:list-item>
          <text:p text:style-name="List_20_1_Content"> <text:span text:style-name="Source_20_Text">flashdump.bin</text:span></text:p>
        </text:list-item>
        <text:list-item>
          <text:p text:style-name="List_20_1_Content_Last"> <text:span text:style-name="Source_20_Text">Simple 360 NAND Flasher.log</text:span></text:p>
        </text:list-item>
      </text:list>
      <text:p text:style-name="Text_20_body">Sous <text:span text:style-name="Source_20_Text">BadUpdatePayload</text:span>, pour conserver les fichiers générés par <text:span text:style-name="Emphasis">XeUnshackle</text:span> : </text:p>
      <text:list text:style-name="List_20_1" text:continue-numbering="false">
        <text:list-item>
          <text:p text:style-name="List_20_1_Content_First"> <text:span text:style-name="Source_20_Text">ConsoleInfo.txt</text:span></text:p>
        </text:list-item>
        <text:list-item>
          <text:p text:style-name="List_20_1_Content"> <text:span text:style-name="Source_20_Text">OriginalMACAddress.bin</text:span></text:p>
        </text:list-item>
        <text:list-item>
          <text:p text:style-name="List_20_1_Content_Last"> Le fichier <text:span text:style-name="Source_20_Text">bin</text:span> qui correspond au modèle de la console. Par exemple sur une <text:span text:style-name="Emphasis">Falcon</text:span> il s'agit de <text:span text:style-name="Source_20_Text">Falcon-1bl.bin</text:span>.</text:p>
        </text:list-item>
      </text:list>
      <text:h text:style-name="Heading_20_2" text:outline-level="2"><text:bookmark-start text:name="__RefHeading___bad_update_22"/><text:bookmark-start text:name="bad_update"/>Bad Update<text:bookmark-end text:name="__RefHeading___bad_update_22"/><text:bookmark-end text:name="bad_update"/></text:h>
      <text:p text:style-name="Text_20_body">J'avais dit que j'aborderais vite fait <text:span text:style-name="Emphasis">Bad Update</text:span>. Le fonctionnement est quasiment le même a deux points prêts : </text:p>
      <text:p text:style-name="Text_20_body">A la place de <text:span text:style-name="Emphasis">ABadAvatar</text:span> il faut utiliser <text:span text:style-name="Emphasis">Bad Update</text:span> et installer la démo de <text:span text:style-name="Emphasis">Rock Band Blitz</text:span>.</text:p>
      <text:h text:style-name="Heading_20_3" text:outline-level="3"><text:bookmark-start text:name="__RefHeading___fichiers_a_telecharger_23"/><text:bookmark-start text:name="fichiers_a_telecharger1"/>Fichiers à télécharger<text:bookmark-end text:name="__RefHeading___fichiers_a_telecharger_23"/><text:bookmark-end text:name="fichiers_a_telecharger1"/></text:h>
      <text:p text:style-name="Text_20_body">* <text:a xlink:type="simple" xlink:href="https://github.com/grimdoomer/Xbox360BadUpdate" text:style-name="Internet_20_link" text:visited-style-name="Visited_20_Internet_20_Link">Bad Update</text:a>
* <text:a xlink:type="simple" xlink:href="https://digiex.net/threads/rock-band-blitz-xbox-live-arcade-download-delisted-from-xbla.15780/" text:style-name="Internet_20_link" text:visited-style-name="Visited_20_Internet_20_Link">Démo de Rock Band Blitz</text:a></text:p>
      <text:p text:style-name="Text_20_body"><draw:frame draw:style-name="PluginODTAutoStyle_Frame_11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Il ne faut pas que _ABadAvatar_ soit présent sur la clef USB !</text:p></table:table-cell></table:table-row></table:table></draw:text-box></draw:frame></text:p>
      <text:h text:style-name="Heading_20_3" text:outline-level="3"><text:bookmark-start text:name="__RefHeading___preparation_de_la_clef_usb_24"/><text:bookmark-start text:name="preparation_de_la_clef_usb1"/>Préparation de la clef USB<text:bookmark-end text:name="__RefHeading___preparation_de_la_clef_usb_24"/><text:bookmark-end text:name="preparation_de_la_clef_usb1"/></text:h>
      <text:h text:style-name="Heading_20_4" text:outline-level="4"><text:bookmark-start text:name="__RefHeading___bad_update_25"/><text:bookmark-start text:name="bad_update1"/>Bad Update<text:bookmark-end text:name="__RefHeading___bad_update_25"/><text:bookmark-end text:name="bad_update1"/></text:h>
      <text:p text:style-name="Text_20_body">Décompresser <text:span text:style-name="Source_20_Text">Xbox360BadUpdate-Retail-USB-v1.2.zip</text:span>. Aller dans le dossier <text:span text:style-name="Source_20_Text">Rock Band Blitz</text:span> et copier les dossier <text:span text:style-name="Source_20_Text">BadUpdatePayload</text:span> et <text:span text:style-name="Source_20_Text">Content</text:span> sur la clef USB.</text:p>
      <text:h text:style-name="Heading_20_4" text:outline-level="4"><text:bookmark-start text:name="__RefHeading___rock_band_blitz_26"/><text:bookmark-start text:name="rock_band_blitz"/>Rock Band Blitz<text:bookmark-end text:name="__RefHeading___rock_band_blitz_26"/><text:bookmark-end text:name="rock_band_blitz"/></text:h>
      <text:p text:style-name="Text_20_body">Décompresser <text:span text:style-name="Source_20_Text">RBBlitz.zip</text:span> et copier le dossier <text:span text:style-name="Source_20_Text">Content</text:span> vers la clef USB.</text:p>
      <text:h text:style-name="Heading_20_3" text:outline-level="3"><text:bookmark-start text:name="__RefHeading___execution_de_l_exploit_27"/><text:bookmark-start text:name="execution_de_l_exploit"/>Exécution de l'exploit<text:bookmark-end text:name="__RefHeading___execution_de_l_exploit_27"/><text:bookmark-end text:name="execution_de_l_exploit"/></text:h>
      <text:p text:style-name="Text_20_body">Lancer la console, déconnectée des internets, sur un profil hors ligne. Aller dans la liste des jeux et lancer _Rock Band Blitz_.</text:p>
      <text:p text:style-name="Text_20_body">Lorsque le jeu se lance, appuyer sur <text:span text:style-name="Plugin_Keyboard___keyboard">Alt</text:span> comme demandé et choisir le support de sauvegarde si nécessaire. Si tout se passe bien la mention <text:span text:style-name="Emphasis">Running exploi…</text:span> devrait s'afficher. Comme pour <text:span text:style-name="Emphasis">ABadAvatar</text:span> cela devrait prendre de quelques secondes à quelques minutes avec un taux de réussite qui n'est pas de 100%.</text:p>
      <text:p text:style-name="Text_20_body"><draw:frame draw:style-name="mediacenter" draw:name="6" text:anchor-type="paragraph" draw:z-index="6" svg:width="15.875cm" svg:height="8.9296875cm"><draw:image xlink:href="Pictures/beea36a058b827cc99b789687fa170d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1:09</meta:creation-date>
    <dc:creator>Generated</dc:creator>
    <dc:date>2026-08-22T18::31:09</dc:date>
    <dc:language>en-US</dc:language>
    <meta:editing-cycles>1</meta:editing-cycles>
    <meta:editing-duration>PT0S</meta:editing-duration>
    <dc:title>jeuxvideo:consoles:xbox360:badupdate-abadavatar</dc:title>
  </office:meta>
</office:document-meta>
</file>