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euxvideo:consoles"/><text:bookmark-start text:name="__RefHeading___consoles_1"/><text:bookmark-start text:name="consoles"/>Consoles<text:bookmark-end text:name="__RefHeading___consoles_1"/><text:bookmark-end text:name="consoles"/></text:h>
      <text:p text:style-name="Text_20_body">Ici je vais essayer de référencer des procédures à propos de softmods et d'autre bricolages autour de consoles. Surtout pour me rappeler comment que c'est que j'ai fait.</text:p>
      <text:h text:style-name="Heading_20_2" text:outline-level="2"><text:bookmark-start text:name="__RefHeading___xbox_360_2"/><text:bookmark-start text:name="xbox_360"/>Xbox 360<text:bookmark-end text:name="__RefHeading___xbox_360_2"/><text:bookmark-end text:name="xbox_360"/></text:h>
      <text:list text:style-name="List_20_1" text:continue-numbering="false">
        <text:list-item>
          <text:p text:style-name="List_20_1_Content_First"> <text:a xlink:type="simple" xlink:href="https://wiki.erreur503.xyz/doku.php?id=jeuxvideo:consoles:xbox360:badupdate-abadavatar" text:style-name="Internet_20_link" text:visited-style-name="Visited_20_Internet_20_Link">Exploit //Bad Update// et //ABadAvatar// : un softmod temporaire via clef USB</text:a></text:p>
        </text:list-item>
        <text:list-item>
          <text:p text:style-name="List_20_1_Content_Last"> Utilisation d'Aurora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2::44:33</meta:creation-date>
    <dc:creator>Generated</dc:creator>
    <dc:date>2026-08-23T02::44:33</dc:date>
    <dc:language>en-US</dc:language>
    <meta:editing-cycles>1</meta:editing-cycles>
    <meta:editing-duration>PT0S</meta:editing-duration>
    <dc:title>jeuxvideo:consoles</dc:title>
  </office:meta>
</office:document-meta>
</file>