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jeuxmarquants"/><text:bookmark-start text:name="__RefHeading___jeux_video_marquants_1"/><text:bookmark-start text:name="jeux_video_marquants"/>Jeux vidéo marquants<text:bookmark-end text:name="__RefHeading___jeux_video_marquants_1"/><text:bookmark-end text:name="jeux_video_marquants"/></text:h>
      <text:p text:style-name="Text_20_body">Je me suis dit que ce serait un exercice intéressant d'essayer de recenser les jeux vidéo qui m'ont vraiment marqués, pour de bonne ou de mauvaises raisons. Liste par ordra alphabétique parce que les top c'est quand même un peu nul.</text:p>
      <text:h text:style-name="Heading_20_2" text:outline-level="2"><text:bookmark-start text:name="__RefHeading___m_2"/><text:bookmark-start text:name="m"/>M<text:bookmark-end text:name="__RefHeading___m_2"/><text:bookmark-end text:name="m"/></text:h>
      <text:h text:style-name="Heading_20_3" text:outline-level="3"><text:bookmark-start text:name="__RefHeading___max_payne_3"/><text:bookmark-start text:name="max_payne"/>Max Payne<text:bookmark-end text:name="__RefHeading___max_payne_3"/><text:bookmark-end text:name="max_payne"/></text:h>
      <text:h text:style-name="Heading_20_3" text:outline-level="3"><text:bookmark-start text:name="__RefHeading___max_payne_2_4"/><text:bookmark-start text:name="max_payne_2"/>Max Payne 2<text:bookmark-end text:name="__RefHeading___max_payne_2_4"/><text:bookmark-end text:name="max_payne_2"/></text:h>
      <text:h text:style-name="Heading_20_3" text:outline-level="3"><text:bookmark-start text:name="__RefHeading___metal_gear_solid_5"/><text:bookmark-start text:name="metal_gear_solid"/>Metal Gear Solid<text:bookmark-end text:name="__RefHeading___metal_gear_solid_5"/><text:bookmark-end text:name="metal_gear_solid"/></text:h>
      <text:h text:style-name="Heading_20_3" text:outline-level="3"><text:bookmark-start text:name="__RefHeading___metal_gear_solid_2_6"/><text:bookmark-start text:name="metal_gear_solid_2"/>Metal Gear Solid 2<text:bookmark-end text:name="__RefHeading___metal_gear_solid_2_6"/><text:bookmark-end text:name="metal_gear_solid_2"/></text:h>
      <text:h text:style-name="Heading_20_3" text:outline-level="3"><text:bookmark-start text:name="__RefHeading___metal_gear_solid_3_7"/><text:bookmark-start text:name="metal_gear_solid_3"/>Metal Gear Solid 3<text:bookmark-end text:name="__RefHeading___metal_gear_solid_3_7"/><text:bookmark-end text:name="metal_gear_solid_3"/></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8::39:50</meta:creation-date>
    <dc:creator>Generated</dc:creator>
    <dc:date>2026-09-06T18::39:50</dc:date>
    <dc:language>en-US</dc:language>
    <meta:editing-cycles>1</meta:editing-cycles>
    <meta:editing-duration>PT0S</meta:editing-duration>
    <dc:title>jeuxvideo:jeuxmarquants</dc:title>
  </office:meta>
</office:document-meta>
</file>