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volants"/><text:bookmark-start text:name="__RefHeading___parametrages_de_volants_1"/><text:bookmark-start text:name="parametrages_de_volants"/>Paramétrages de volants<text:bookmark-end text:name="__RefHeading___parametrages_de_volants_1"/><text:bookmark-end text:name="parametrages_de_volant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 cours de rédaction</text:p></table:table-cell></table:table-row></table:table></draw:text-box></draw:frame></text:p>
      <text:p text:style-name="Text_20_body">Mémo des réglages dans les jeux vidéo pour les différents volant que j'ai à ma disposition. Actuellement :</text:p>
      <text:list text:style-name="List_20_1" text:continue-numbering="false">
        <text:list-item>
          <text:p text:style-name="List_20_1_Content_First"> Logitech G25</text:p>
        </text:list-item>
        <text:list-item>
          <text:p text:style-name="List_20_1_Content"> Logitech G27</text:p>
        </text:list-item>
        <text:list-item>
          <text:p text:style-name="List_20_1_Content_Last"> Thursmaster T300RS GT Edition d'occasion qui pue un peu.</text:p>
        </text:list-item>
      </text:list>
      <text:p text:style-name="Text_20_body">L'idée de cette page est inspirée du site de <text:a xlink:type="simple" xlink:href="https://www.briankoponen.com/simracing.html" text:style-name="Internet_20_link" text:visited-style-name="Visited_20_Internet_20_Link">Brian Koponen</text:a> qui propose des réglages pour un certain nombre de jeux de course, simulateurs ou non.</text:p>
      <text:p text:style-name="Text_20_body">Certains des réglages donnés ici sont inspirés et adaptés des siens (surtout pour le Thrustmaster T300), ou d'autres paramètres trouvés sur les internets. Il s'agit aussi d'un pense bête pour moi.</text:p>
      <text:h text:style-name="Heading_20_2" text:outline-level="2"><text:bookmark-start text:name="__RefHeading___liste_des_jeux_2"/><text:bookmark-start text:name="liste_des_jeux"/>Liste des jeux<text:bookmark-end text:name="__RefHeading___liste_des_jeux_2"/><text:bookmark-end text:name="liste_des_jeux"/></text:h>
      <table:table table:style-name="Table">
        <table:table-column/>
        <table:table-column/>
        <table:table-column/>
        <table:table-column/>
        <table:table-column/>
        <table:table-row>
          <table:table-cell office:value-type="string" table:style-name="tableheader">
            <text:p text:style-name="Table_20_Heading"> Jeux                                 </text:p>
          </table:table-cell>
          <table:table-cell office:value-type="string" table:style-name="tableheader">
            <text:p text:style-name="Table_20_Heading"> Plate-forme        </text:p>
          </table:table-cell>
          <table:table-cell office:value-type="string" table:style-name="tableheader" table:number-columns-spanned="2">
            <text:p text:style-name="Table_20_Heading"> Logitech                                                   </text:p>
          </table:table-cell>
          <table:covered-table-cell/>
          <table:table-cell office:value-type="string" table:style-name="tableheader">
            <text:p text:style-name="Table_20_Heading"> Thrustmasrer                       </text:p>
          </table:table-cell>
        </table:table-row>
        <table:table-row>
          <table:table-cell office:value-type="string" table:style-name="tablecell">
            <text:p text:style-name="tablealignleft"> <text:a xlink:type="simple" xlink:href="https://wiki.erreur503.xyz/doku.php?id=a:assettocorsa" text:style-name="Internet_20_link" text:visited-style-name="Visited_20_Internet_20_Link">Assetto Corsa</text:a>  </text:p>
          </table:table-cell>
          <table:table-cell office:value-type="string" table:style-name="tablecell">
            <text:p text:style-name="tablealignleft"> PC                 </text:p>
          </table:table-cell>
          <table:table-cell office:value-type="string" table:style-name="tablecell">
            <text:p text:style-name="tablealignleft"> <text:a xlink:type="simple" xlink:href="https://wiki.erreur503.xyz/doku.php?id=jeuxvideo:ac:g25" text:style-name="Internet_20_link" text:visited-style-name="Visited_20_Internet_20_Link">G25</text:a>             </text:p>
          </table:table-cell>
          <table:table-cell office:value-type="string" table:style-name="tablecell">
            <text:p text:style-name="tablealignleft"> <text:a xlink:type="simple" xlink:href="https://wiki.erreur503.xyz/doku.php?id=jeuxvideo:ac:g27" text:style-name="Internet_20_link" text:visited-style-name="Visited_20_Internet_20_Link">G27</text:a>             </text:p>
          </table:table-cell>
          <table:table-cell office:value-type="string" table:style-name="tablecell">
            <text:p text:style-name="tablealignleft"> <text:a xlink:type="simple" xlink:href="https://wiki.erreur503.xyz/doku.php?id=jeuxvideo:ac:t300rs" text:style-name="Internet_20_link" text:visited-style-name="Visited_20_Internet_20_Link">T300RS</text:a>             </text:p>
          </table:table-cell>
        </table:table-row>
        <table:table-row>
          <table:table-cell office:value-type="string" table:style-name="tablecell">
            <text:p text:style-name="tablealignleft"> Assetto Corsa Competizione           </text:p>
          </table:table-cell>
          <table:table-cell office:value-type="string" table:style-name="tablecell">
            <text:p text:style-name="tablealignleft"> PlayStation 5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acc:t300rs" text:style-name="Internet_20_link" text:visited-style-name="Visited_20_Internet_20_Link">T300RS</text:a>            </text:p>
          </table:table-cell>
        </table:table-row>
        <table:table-row>
          <table:table-cell office:value-type="string" table:style-name="tablecell">
            <text:p text:style-name="tablealignleft"> Automobilista                        </text:p>
          </table:table-cell>
          <table:table-cell office:value-type="string" table:style-name="tablecell">
            <text:p text:style-name="tablealignleft"> PC                 </text:p>
          </table:table-cell>
          <table:table-cell office:value-type="string" table:style-name="tablecell">
            <text:p text:style-name="tablealignleft"> <text:a xlink:type="simple" xlink:href="https://wiki.erreur503.xyz/doku.php?id=jeuxvideo:automobilista:g25" text:style-name="Internet_20_link" text:visited-style-name="Visited_20_Internet_20_Link">G25</text:a>  </text:p>
          </table:table-cell>
          <table:table-cell office:value-type="string" table:style-name="tablecell">
            <text:p text:style-name="tablealignleft"> <text:a xlink:type="simple" xlink:href="https://wiki.erreur503.xyz/doku.php?id=jeuxvideo:automobilista:g27" text:style-name="Internet_20_link" text:visited-style-name="Visited_20_Internet_20_Link">G27</text:a>  </text:p>
          </table:table-cell>
          <table:table-cell office:value-type="string" table:style-name="tablecell">
            <text:p text:style-name="tablealignleft"> <text:a xlink:type="simple" xlink:href="https://wiki.erreur503.xyz/doku.php?id=jeuxvideo:automobilista:t300rs" text:style-name="Internet_20_link" text:visited-style-name="Visited_20_Internet_20_Link">T300RS</text:a>  </text:p>
          </table:table-cell>
        </table:table-row>
        <table:table-row>
          <table:table-cell office:value-type="string" table:style-name="tablecell">
            <text:p text:style-name="tablealignleft"> Gran Turismo 6                       </text:p>
          </table:table-cell>
          <table:table-cell office:value-type="string" table:style-name="tablecell">
            <text:p text:style-name="tablealignleft"> PlayStation 3      </text:p>
          </table:table-cell>
          <table:table-cell office:value-type="string" table:style-name="tablecell">
            <text:p text:style-name="tablealignleft"> <text:a xlink:type="simple" xlink:href="https://wiki.erreur503.xyz/doku.php?id=jeuxvideo:gt6:g25" text:style-name="Internet_20_link" text:visited-style-name="Visited_20_Internet_20_Link">G25</text:a>            </text:p>
          </table:table-cell>
          <table:table-cell office:value-type="string" table:style-name="tablecell">
            <text:p text:style-name="tablealignleft"> <text:a xlink:type="simple" xlink:href="https://wiki.erreur503.xyz/doku.php?id=jeuxvideo:gt6:g27" text:style-name="Internet_20_link" text:visited-style-name="Visited_20_Internet_20_Link">G27</text:a>            </text:p>
          </table:table-cell>
          <table:table-cell office:value-type="string" table:style-name="tablecell"/>
        </table:table-row>
        <table:table-row>
          <table:table-cell office:value-type="string" table:style-name="tablecell">
            <text:p text:style-name="tablealignleft"> Gran Turismo Sport                   </text:p>
          </table:table-cell>
          <table:table-cell office:value-type="string" table:style-name="tablecell">
            <text:p text:style-name="tablealignleft"> PlayStation 4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gts:t300rs" text:style-name="Internet_20_link" text:visited-style-name="Visited_20_Internet_20_Link">T300RS</text:a>            </text:p>
          </table:table-cell>
        </table:table-row>
        <table:table-row>
          <table:table-cell office:value-type="string" table:style-name="tablecell">
            <text:p text:style-name="tablealignleft"> Gran Turismo 7                       </text:p>
          </table:table-cell>
          <table:table-cell office:value-type="string" table:style-name="tablecell">
            <text:p text:style-name="tablealignleft"> PlayStation 5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gt7:t300rs" text:style-name="Internet_20_link" text:visited-style-name="Visited_20_Internet_20_Link">T300RS</text:a>            </text:p>
          </table:table-cell>
        </table:table-row>
        <table:table-row>
          <table:table-cell office:value-type="string" table:style-name="tablecell">
            <text:p text:style-name="tablealignleft"> Gravel                               </text:p>
          </table:table-cell>
          <table:table-cell office:value-type="string" table:style-name="tablecell">
            <text:p text:style-name="tablealignleft"> PlayStation 4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gravel:t300rs" text:style-name="Internet_20_link" text:visited-style-name="Visited_20_Internet_20_Link">T300RS</text:a>         </text:p>
          </table:table-cell>
        </table:table-row>
        <table:table-row>
          <table:table-cell office:value-type="string" table:style-name="tablecell">
            <text:p text:style-name="tablealignleft"> V-Rally 4                            </text:p>
          </table:table-cell>
          <table:table-cell office:value-type="string" table:style-name="tablecell">
            <text:p text:style-name="tablealignleft"> PlayStation 4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vrally4:t300rs" text:style-name="Internet_20_link" text:visited-style-name="Visited_20_Internet_20_Link">T300RS</text:a>        </text:p>
          </table:table-cell>
        </table:table-row>
        <table:table-row>
          <table:table-cell office:value-type="string" table:style-name="tablecell">
            <text:p text:style-name="tablealignleft"> WRC 10                               </text:p>
          </table:table-cell>
          <table:table-cell office:value-type="string" table:style-name="tablecell">
            <text:p text:style-name="tablealignleft"> PlayStation 4 / 5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wrc10:t300rs" text:style-name="Internet_20_link" text:visited-style-name="Visited_20_Internet_20_Link">T300RS</text:a>          </text:p>
          </table:table-cell>
        </table:table-row>
        <table:table-row>
          <table:table-cell office:value-type="string" table:style-name="tablecell">
            <text:p text:style-name="tablealignleft"> WRC Generation                       </text:p>
          </table:table-cell>
          <table:table-cell office:value-type="string" table:style-name="tablecell">
            <text:p text:style-name="tablealignleft"> PlayStation 4 / 5  </text:p>
          </table:table-cell>
          <table:table-cell office:value-type="string" table:style-name="tablecell"/>
          <table:table-cell office:value-type="string" table:style-name="tablecell"/>
          <table:table-cell office:value-type="string" table:style-name="tablecell">
            <text:p text:style-name="tablealignleft"> <text:a xlink:type="simple" xlink:href="https://wiki.erreur503.xyz/doku.php?id=jeuxvideo:wrcg:t300rs" text:style-name="Internet_20_link" text:visited-style-name="Visited_20_Internet_20_Link">T300RS</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54:40</meta:creation-date>
    <dc:creator>Generated</dc:creator>
    <dc:date>2026-08-31T10::54:40</dc:date>
    <dc:language>en-US</dc:language>
    <meta:editing-cycles>1</meta:editing-cycles>
    <meta:editing-duration>PT0S</meta:editing-duration>
    <dc:title>jeuxvideo:volants</dc:title>
  </office:meta>
</office:document-meta>
</file>