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s:lus"/><text:bookmark-start text:name="__RefHeading___livres_lus_1"/><text:bookmark-start text:name="livres_lus"/>Livres lus<text:bookmark-end text:name="__RefHeading___livres_lus_1"/><text:bookmark-end text:name="livres_lus"/></text:h>
      <text:p text:style-name="Text_20_body">J'essaye de recommencer à lire après des années sans lire un bouquin en entier. Cette page a pour but de garder une trace de ce que j'ai lu.</text:p>
      <text:h text:style-name="Heading_20_2" text:outline-level="2"><text:bookmark-start text:name="__RefHeading___NoTitle_2"/><text:bookmark-start text:name="section"/>2026<text:bookmark-end text:name="__RefHeading___NoTitle_2"/><text:bookmark-end text:name="sec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tre              </text:p>
          </table:table-cell>
          <table:table-cell office:value-type="string" table:style-name="tableheader">
            <text:p text:style-name="Table_20_Heading"> Auteur·e         </text:p>
          </table:table-cell>
          <table:table-cell office:value-type="string" table:style-name="tableheader">
            <text:p text:style-name="Table_20_Heading"> Support   </text:p>
          </table:table-cell>
          <table:table-cell office:value-type="string" table:style-name="tableheader">
            <text:p text:style-name="Table_20_Heading"> Date terminé     </text:p>
          </table:table-cell>
        </table:table-row>
        <table:table-row>
          <table:table-cell office:value-type="string" table:style-name="tablecell">
            <text:p text:style-name="tablealignleft"> Stone Butch Blues  </text:p>
          </table:table-cell>
          <table:table-cell office:value-type="string" table:style-name="tablecell">
            <text:p text:style-name="tablealignleft"> Leslie Feinberg  </text:p>
          </table:table-cell>
          <table:table-cell office:value-type="string" table:style-name="tablecell">
            <text:p text:style-name="tablealignleft"> Liseuses  </text:p>
          </table:table-cell>
          <table:table-cell office:value-type="string" table:style-name="tablecell">
            <text:p text:style-name="tablealignleft"> 28 juillet 2026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16:54</meta:creation-date>
    <dc:creator>Generated</dc:creator>
    <dc:date>2026-09-14T21::16:54</dc:date>
    <dc:language>en-US</dc:language>
    <meta:editing-cycles>1</meta:editing-cycles>
    <meta:editing-duration>PT0S</meta:editing-duration>
    <dc:title>livres:lus</dc:title>
  </office:meta>
</office:document-meta>
</file>