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158bf8dc9a4c2cce6828123ed8df5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oto:solarigraphie"/><text:bookmark-start text:name="__RefHeading___solarigraphie_1"/><text:bookmark-start text:name="solarigraphie"/>Solarigraphie<text:bookmark-end text:name="__RefHeading___solarigraphie_1"/><text:bookmark-end text:name="solarigraphi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 article est une ébauche. Il recense des informations sur le sujet de la solarigraphie.</text:p></table:table-cell></table:table-row></table:table></draw:text-box></draw:frame></text:p>
      <text:h text:style-name="Heading_20_2" text:outline-level="2"><text:bookmark-start text:name="__RefHeading___qu_est-ce_que_la_solarigraphie_2"/><text:bookmark-start text:name="qu_est-ce_que_la_solarigraphie"/>Qu'est-ce que la solarigraphie ?<text:bookmark-end text:name="__RefHeading___qu_est-ce_que_la_solarigraphie_2"/><text:bookmark-end text:name="qu_est-ce_que_la_solarigraphie"/></text:h>
      <text:p text:style-name="Text_20_body">La <text:span text:style-name="Strong_20_Emphasis">Solarigraphie</text:span> (ou solargraphie) est une technique de photo à longue exposition, semblable à la <text:span text:style-name="Emphasis">camera obscura</text:span> ou du sténopé. L'idée est de placer un papier photosensible dans une canette (vide, c'est mieux), de faire un trou d'épingle, de fermer hermétiquement la canette et d'ainsi réaliser une photographie sur plusieurs jours, semaines, mois ou même années.</text:p>
      <text:p text:style-name="Text_20_body">Il faut ensuite extraire le papier dans une pièce sombre et la scanner immédiatement. La photo sera en négatif, il faudra donc inverser les couleurs dans un logiciel de retouche d'images.</text:p>
      <text:h text:style-name="Heading_20_2" text:outline-level="2"><text:bookmark-start text:name="__RefHeading___realisation_3"/><text:bookmark-start text:name="realisation"/>Réalisation<text:bookmark-end text:name="__RefHeading___realisation_3"/><text:bookmark-end text:name="realis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 venir, je n'ai pas encore réalisé de dispositif de solarigraphe.</text:p></table:table-cell></table:table-row></table:table></draw:text-box></draw:frame></text:p>
      <text:h text:style-name="Heading_20_3" text:outline-level="3"><text:bookmark-start text:name="__RefHeading___objets_necessaires_4"/><text:bookmark-start text:name="objets_necessaires"/>Objets nécessaires<text:bookmark-end text:name="__RefHeading___objets_necessaires_4"/><text:bookmark-end text:name="objets_necessaires"/></text:h>
      <text:p text:style-name="Text_20_body">Il faudra : </text:p>
      <text:list text:style-name="List_20_1" text:continue-numbering="false">
        <text:list-item>
          <text:p text:style-name="List_20_1_Content_First"> Deux canette de 50cl (vide).</text:p>
        </text:list-item>
        <text:list-item>
          <text:p text:style-name="List_20_1_Content"> Une épingle.</text:p>
        </text:list-item>
        <text:list-item>
          <text:p text:style-name="List_20_1_Content"> Du ruban adhésif étanche.</text:p>
        </text:list-item>
        <text:list-item>
          <text:p text:style-name="List_20_1_Content_Last"> Du papier photosensible mat ou satiné (Illford Miltigrade RC Deluxe, Fomaspeed 312) en 5 × 7“ (12,7 × 17,8cm).</text:p>
        </text:list-item>
      </text:list>
      <text:h text:style-name="Heading_20_3" text:outline-level="3"><text:bookmark-start text:name="__RefHeading___la_fabrication_5"/><text:bookmark-start text:name="la_fabrication"/>La fabrication<text:bookmark-end text:name="__RefHeading___la_fabrication_5"/><text:bookmark-end text:name="la_fabrication"/></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ttention à ne pas vous couper !</text:p></table:table-cell></table:table-row></table:table></draw:text-box></draw:frame></text:p>
      <text:list text:style-name="Numbering_20_1" text:continue-numbering="false">
        <text:list-item>
          <text:p text:style-name="Numbering_20_1_Content_First"> Boire les canettes.</text:p>
        </text:list-item>
        <text:list-item>
          <text:p text:style-name="Numbering_20_1_Content"> Décapsuler le dessus d'une canette avec un ouvre boîte ou un couteau.</text:p>
        </text:list-item>
        <text:list-item>
          <text:p text:style-name="Numbering_20_1_Content"> Couper le fond de la seconde canette avec un couteau.</text:p>
        </text:list-item>
        <text:list-item>
          <text:p text:style-name="Numbering_20_1_Content"> Nettoyer l'intérieur des canettes et les sécher soigneusement.</text:p>
        </text:list-item>
        <text:list-item>
          <text:p text:style-name="Numbering_20_1_Content"> Percer un trou un peu au dessus du milieu de la première canette.</text:p>
        </text:list-item>
        <text:list-item>
          <text:p text:style-name="Numbering_20_1_Content"> Placer un morceau d'adhésif sur le trou.</text:p>
        </text:list-item>
        <text:list-item>
          <text:p text:style-name="Numbering_20_1_Content"> Placer le papier photosensible, de préférence dans une pièce sombre, à l'intérieur de la canette face au trou.</text:p>
        </text:list-item>
        <text:list-item>
          <text:p text:style-name="Numbering_20_1_Content"> Refermer la canette avec le morceau de la seconde canette.</text:p>
        </text:list-item>
        <text:list-item>
          <text:p text:style-name="Numbering_20_1_Content"> Entourer d'adhésif pour assurer l'étanchéité à la lumière et à l'eau.</text:p>
        </text:list-item>
        <text:list-item>
          <text:p text:style-name="Numbering_20_1_Content"> Placer le dispositif.</text:p>
        </text:list-item>
        <text:list-item>
          <text:p text:style-name="Numbering_20_1_Content"> Enlever l'adhésif devant le trou.</text:p>
        </text:list-item>
        <text:list-item>
          <text:p text:style-name="Numbering_20_1_Content_Last"> Attendre.</text:p>
        </text:list-item>
      </text:list>
      <text:h text:style-name="Heading_20_3" text:outline-level="3"><text:bookmark-start text:name="__RefHeading___la_numerisation_6"/><text:bookmark-start text:name="la_numerisation"/>La numérisation<text:bookmark-end text:name="__RefHeading___la_numerisation_6"/><text:bookmark-end text:name="la_numerisation"/></text:h>
      <text:list text:style-name="Numbering_20_1" text:continue-numbering="false">
        <text:list-item>
          <text:p text:style-name="Numbering_20_1_Content_First"> Placer le papier photo sur le scanneur.</text:p>
        </text:list-item>
        <text:list-item>
          <text:p text:style-name="Numbering_20_1_Content"> Scanner dans la plus haute résolution possible (~600 dpi).</text:p>
        </text:list-item>
        <text:list-item>
          <text:p text:style-name="Numbering_20_1_Content_Last"> Enregistrer dans un format non destructif (tiff, bmp, png).</text:p>
        </text:list-item>
      </text:list>
      <text:h text:style-name="Heading_20_3" text:outline-level="3"><text:bookmark-start text:name="__RefHeading___la_correction_de_l_image_7"/><text:bookmark-start text:name="la_correction_de_l_image"/>La correction de l'image<text:bookmark-end text:name="__RefHeading___la_correction_de_l_image_7"/><text:bookmark-end text:name="la_correction_de_l_image"/></text:h>
      <text:list text:style-name="Numbering_20_1" text:continue-numbering="false">
        <text:list-item>
          <text:p text:style-name="Numbering_20_1_Content_First"> Ouvrir l'image dans un logiciel de retouche (GIMP, Paint.NET, Afinity Photo, Photoshop…).</text:p>
        </text:list-item>
        <text:list-item>
          <text:p text:style-name="Numbering_20_1_Content"> Inverser les couleurs.</text:p>
        </text:list-item>
        <text:list-item>
          <text:p text:style-name="Numbering_20_1_Content_Last"> Retoucher le contraste et la luminosité.</text:p>
        </text:list-item>
      </text:list>
      <text:h text:style-name="Heading_20_2" text:outline-level="2"><text:bookmark-start text:name="__RefHeading___liens_et_references_8"/><text:bookmark-start text:name="liens_et_references"/>Liens et références<text:bookmark-end text:name="__RefHeading___liens_et_references_8"/><text:bookmark-end text:name="liens_et_references"/></text:h>
      <text:h text:style-name="Heading_20_3" text:outline-level="3"><text:bookmark-start text:name="__RefHeading___articles_et_guides_9"/><text:bookmark-start text:name="articles_et_guides"/>Articles et guides<text:bookmark-end text:name="__RefHeading___articles_et_guides_9"/><text:bookmark-end text:name="articles_et_guides"/></text:h>
      <text:list text:style-name="List_20_1" text:continue-numbering="false">
        <text:list-item>
          <text:p text:style-name="List_20_1_Content_First"> <text:a xlink:type="simple" xlink:href="https://en.wikipedia.org/wiki/Solarigraphy" text:style-name="Internet_20_link" text:visited-style-name="Visited_20_Internet_20_Link">Solarigraphy sur Wikipédia anglophone</text:a> (anglais)</text:p>
        </text:list-item>
        <text:list-item>
          <text:p text:style-name="List_20_1_Content"> <text:a xlink:type="simple" xlink:href="https://www.photosynthesis-in-nature.com/photography_solar.html" text:style-name="Internet_20_link" text:visited-style-name="Visited_20_Internet_20_Link">Photosynthesis in Nature - Solargraphy</text:a> (anglais) : article très complet sur le sujet.</text:p>
        </text:list-item>
        <text:list-item>
          <text:p text:style-name="List_20_1_Content"> <text:a xlink:type="simple" xlink:href="https://pedroreastrophotography.com/Solarigraphy_20250923_PRE.pdf" text:style-name="Internet_20_link" text:visited-style-name="Visited_20_Internet_20_Link">Solarigraphy: step-by-step Tutorial - Pedro RÉ</text:a> (PDF, anglais) : un guide en anglais.</text:p>
        </text:list-item>
        <text:list-item>
          <text:p text:style-name="List_20_1_Content"> <text:a xlink:type="simple" xlink:href="https://www.eyeofthetynephotography.co.uk/myblog/solargraphy-making-a-camera-out-of-a-beer-can" text:style-name="Internet_20_link" text:visited-style-name="Visited_20_Internet_20_Link">Eye of the Tyne Photography -  Solargraphy (making a camera out of a beer can!)</text:a> (anglais) : un article de blog sur le sujet avec de chouettes exemples et un petit tuto.</text:p>
        </text:list-item>
        <text:list-item>
          <text:p text:style-name="List_20_1_Content_Last"> <text:a xlink:type="simple" xlink:href="https://www.solarigraph.com/" text:style-name="Internet_20_link" text:visited-style-name="Visited_20_Internet_20_Link">solarigraph.com</text:a> (anglais) : un site basique sur le sujet.</text:p>
        </text:list-item>
      </text:list>
      <text:h text:style-name="Heading_20_3" text:outline-level="3"><text:bookmark-start text:name="__RefHeading___galeries_10"/><text:bookmark-start text:name="galeries"/>Galeries<text:bookmark-end text:name="__RefHeading___galeries_10"/><text:bookmark-end text:name="galeries"/></text:h>
      <text:list text:style-name="List_20_1" text:continue-numbering="false">
        <text:list-item>
          <text:p text:style-name="List_20_1_Content_First"> <text:a xlink:type="simple" xlink:href="https://solarigrafia.com/solarigrafia_solarigraphy/Solarigrafia_Solarigraphy.html" text:style-name="Internet_20_link" text:visited-style-name="Visited_20_Internet_20_Link">Diego López Calvín</text:a> (espagnol) : La galerie d'un artiste pratiquant la solarigraphie.</text:p>
        </text:list-item>
        <text:list-item>
          <text:p text:style-name="List_20_1_Content"> <text:a xlink:type="simple" xlink:href="https://www.danstacuve.org/la-solargraphie/" text:style-name="Internet_20_link" text:visited-style-name="Visited_20_Internet_20_Link">Dans ta cuve ! La solargraphie</text:a> (français) : un article de blog sur le sujet.</text:p>
        </text:list-item>
        <text:list-item>
          <text:p text:style-name="List_20_1_Content"> <text:a xlink:type="simple" xlink:href="https://www.francisoshaughnessy.com/photographie/solargraphie/" text:style-name="Internet_20_link" text:visited-style-name="Visited_20_Internet_20_Link">Francisc O'Shaughnessy - Solarigraphie</text:a> (français) : une galerie de photos.</text:p>
        </text:list-item>
        <text:list-item>
          <text:p text:style-name="List_20_1_Content_Last"> <text:a xlink:type="simple" xlink:href="https://www.newscientist.com/gallery/mg20026761900-solargraphs-show-half-a-year-of-sun/" text:style-name="Internet_20_link" text:visited-style-name="Visited_20_Internet_20_Link">NewScientist - Solargraphs show half a year of sun</text:a> : Des solarigraphies du photographe Justin Quinnell.</text:p>
        </text:list-item>
      </text:list>
      <text:h text:style-name="Heading_20_2" text:outline-level="2"><text:bookmark-start text:name="__RefHeading___solarigaphies_personnelles_11"/><text:bookmark-start text:name="solarigaphies_personnelles"/>Solarigaphies personnelles<text:bookmark-end text:name="__RefHeading___solarigaphies_personnelles_11"/><text:bookmark-end text:name="solarigaphies_personnelles"/></text:h>
      <text:h text:style-name="Heading_20_3" text:outline-level="3"><text:bookmark-start text:name="__RefHeading___premier_essai_12"/><text:bookmark-start text:name="premier_essai"/>01/05/2025 - Premier essai<text:bookmark-end text:name="__RefHeading___premier_essai_12"/><text:bookmark-end text:name="premier_essai"/></text:h>
      <text:p text:style-name="Text_20_body"><draw:frame draw:style-name="mediacenter" draw:name="0" text:anchor-type="paragraph" draw:z-index="0" svg:width="15.875cm" svg:height="11.243522072937cm"><draw:image xlink:href="Pictures/2158bf8dc9a4c2cce6828123ed8df5eb.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04:58</meta:creation-date>
    <dc:creator>Generated</dc:creator>
    <dc:date>2026-09-10T04::04:58</dc:date>
    <dc:language>en-US</dc:language>
    <meta:editing-cycles>1</meta:editing-cycles>
    <meta:editing-duration>PT0S</meta:editing-duration>
    <dc:title>photo:solarigraphie</dc:title>
  </office:meta>
</office:document-meta>
</file>